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1-introduction:01-04-how-to-use-this-wiki:start"/><text:bookmark-start text:name="__RefHeading___about_the_wiki_1"/><text:bookmark-start text:name="about_the_wiki"/>1.4 About the Wiki<text:bookmark-end text:name="__RefHeading___about_the_wiki_1"/><text:bookmark-end text:name="about_the_wiki"/></text:h>
      <text:p text:style-name="Text_20_body"><text:a xlink:type="simple" xlink:href="https://wiki.didosolutions.com/dido/02-crusible/01-introduction/start" text:style-name="Internet_20_link" text:visited-style-name="Visited_20_Internet_20_Link">Go to 1. Introduction</text:a></text:p>
      <text:p text:style-name="Text_20_body">The Crucible wiki is a structured, linked publication that provides direct access to operational concepts, controlled terminology, requirements, architecture, lifecycle activities, and implementation guidance.</text:p>
      <text:p text:style-name="Text_20_body">The wiki preserves the ordered organization of a conventional document while allowing readers to navigate directly to the page or section relevant to their responsibilities. Each major subject resides on its own page and has a stable URI that can be referenced from requirements, architecture pages, issues, reviews, emails, and external document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01-introduction/01-04-how-to-use-this-wiki/01-04-01-why-a-wiki" text:style-name="Internet_20_link" text:visited-style-name="Visited_20_Internet_20_Link">1.4.1 Why a Wiki</text:a>
      <text:a xlink:type="simple" xlink:href="https://wiki.didosolutions.com/dido/02-crusible/01-introduction/01-04-how-to-use-this-wiki/01-04-02-what-the-wiki-contains" text:style-name="Internet_20_link" text:visited-style-name="Visited_20_Internet_20_Link">1.4.2 What the Wiki Contains</text:a>
      <text:a xlink:type="simple" xlink:href="https://wiki.didosolutions.com/dido/02-crusible/01-introduction/01-04-how-to-use-this-wiki/01-04-03-using-the-wiki" text:style-name="Internet_20_link" text:visited-style-name="Visited_20_Internet_20_Link">1.4.3 Using the Wiki</text:a>
      <text:a xlink:type="simple" xlink:href="https://wiki.didosolutions.com/dido/02-crusible/01-introduction/01-04-how-to-use-this-wiki/01-04-04-maintaining-the-wiki" text:style-name="Internet_20_link" text:visited-style-name="Visited_20_Internet_20_Link">1.4.4 Maintaining the Wiki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1:55</meta:creation-date>
    <dc:creator>Generated</dc:creator>
    <dc:date>2026-08-24T07::01:55</dc:date>
    <dc:language>en-US</dc:language>
    <meta:editing-cycles>1</meta:editing-cycles>
    <meta:editing-duration>PT0S</meta:editing-duration>
    <dc:title>dido:02-crusible:01-introduction:01-04-how-to-use-this-wiki:start</dc:title>
  </office:meta>
</office:document-meta>
</file>