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1-introduction:01-04-how-to-use-this-wiki:01-04-05-wiki-pages-and-namespaces"/><text:bookmark-start text:name="__RefHeading___wiki_pages_and_namespaces_1"/><text:bookmark-start text:name="wiki_pages_and_namespaces"/>1.4.5 Wiki Pages and Namespaces<text:bookmark-end text:name="__RefHeading___wiki_pages_and_namespaces_1"/><text:bookmark-end text:name="wiki_pages_and_namespaces"/></text:h>
      <text:p text:style-name="Text_20_body"><text:a xlink:type="simple" xlink:href="https://wiki.didosolutions.com/dido/02-crusible/01-introduction/01-04-how-to-use-this-wiki/start" text:style-name="Internet_20_link" text:visited-style-name="Visited_20_Internet_20_Link">Go to 1.4 About the Wiki</text:a></text:p>
      <text:p text:style-name="Text_20_body">DokuWiki organizes content as pages and namespaces.</text:p>
      <text:p text:style-name="Text_20_body">A <text:span text:style-name="Strong_20_Emphasis">page</text:span> contains the text and markup displayed to the reader. A <text:span text:style-name="Strong_20_Emphasis">namespace</text:span> groups related pages and subordinate namespaces. In the wiki navigation tree, namespaces generally appear as folders and individual pages appear as page entries.</text:p>
      <text:h text:style-name="Heading_20_2" text:outline-level="2"><text:bookmark-start text:name="__RefHeading___page_identifiers_2"/><text:bookmark-start text:name="page_identifiers"/>Page Identifiers<text:bookmark-end text:name="__RefHeading___page_identifiers_2"/><text:bookmark-end text:name="page_identifiers"/></text:h>
      <text:p text:style-name="Text_20_body">Each page has a page identifier composed of namespace names separated by colons.</text:p>
      <text:p text:style-name="Text_20_body">For example:</text:p>
      <text:p text:style-name="Preformatted_20_Text">dido:02-crusible:01-introduction:01-04-how-to-use-this-wiki:01-04-03-using-the-wiki</text:p>
      <text:p text:style-name="Text_20_body">The final component identifies the page:</text:p>
      <text:p text:style-name="Preformatted_20_Text">01-04-03-using-the-wiki</text:p>
      <text:p text:style-name="Text_20_body">The preceding components identify the namespaces containing the page:</text:p>
      <text:p text:style-name="Preformatted_20_Text">dido<text:line-break/>02-crusible<text:line-break/>01-introduction<text:line-break/>01-04-how-to-use-this-wiki</text:p>
      <text:p text:style-name="Text_20_body">DokuWiki uses colons in page identifiers to represent the namespace hierarchy. Page names are normally converted to lowercase, and page-name restrictions apply to special characters. :contentReference[oaicite:1]{index=1}</text:p>
      <text:h text:style-name="Heading_20_2" text:outline-level="2"><text:bookmark-start text:name="__RefHeading___namespace_and_directory_mapping_3"/><text:bookmark-start text:name="namespace_and_directory_mapping"/>Namespace and Directory Mapping<text:bookmark-end text:name="__RefHeading___namespace_and_directory_mapping_3"/><text:bookmark-end text:name="namespace_and_directory_mapping"/></text:h>
      <text:p text:style-name="Text_20_body">DokuWiki maps page namespaces to directories in its page-storage area.</text:p>
      <text:p text:style-name="Text_20_body">The page identifier:</text:p>
      <text:p text:style-name="Preformatted_20_Text">dido:02-crusible:01-introduction:01-04-how-to-use-this-wiki:01-04-03-using-the-wiki</text:p>
      <text:p text:style-name="Text_20_body">corresponds conceptually to the following directory and file path:</text:p>
      <text:p text:style-name="Preformatted_20_Text">data/pages/<text:line-break/>└── dido/<text:line-break/><text:s text:c="4"/>└── 02-crusible/<text:line-break/><text:s text:c="8"/>└── 01-introduction/<text:line-break/><text:s text:c="12"/>└── 01-04-how-to-use-this-wiki/<text:line-break/><text:s text:c="16"/>└── 01-04-03-using-the-wiki.txt</text:p>
      <text:p text:style-name="Text_20_body">The page content resides in the <text:span text:style-name="Source_20_Text">.txt</text:span> file. The directory hierarchy represents the namespaces.</text:p>
      <text:p text:style-name="Text_20_body">DokuWiki creates namespace directories automatically when a page is created within a namespace. :contentReference[oaicite:2]{index=2}</text:p>
      <text:h text:style-name="Heading_20_2" text:outline-level="2"><text:bookmark-start text:name="__RefHeading___namespace_index_pages_4"/><text:bookmark-start text:name="namespace_index_pages"/>Namespace Index Pages<text:bookmark-end text:name="__RefHeading___namespace_index_pages_4"/><text:bookmark-end text:name="namespace_index_pages"/></text:h>
      <text:p text:style-name="Text_20_body">A namespace can contain a page named <text:span text:style-name="Source_20_Text">start</text:span>. The <text:span text:style-name="Source_20_Text">start</text:span> page acts as the landing page for that namespace.</text:p>
      <text:p text:style-name="Text_20_body">For example:</text:p>
      <text:p text:style-name="Preformatted_20_Text">dido:02-crusible:01-introduction:01-04-how-to-use-this-wiki:start</text:p>
      <text:p text:style-name="Text_20_body">maps conceptually to:</text:p>
      <text:p text:style-name="Preformatted_20_Text">data/pages/<text:line-break/>└── dido/<text:line-break/><text:s text:c="4"/>└── 02-crusible/<text:line-break/><text:s text:c="8"/>└── 01-introduction/<text:line-break/><text:s text:c="12"/>└── 01-04-how-to-use-this-wiki/<text:line-break/><text:s text:c="16"/>└── start.txt</text:p>
      <text:p text:style-name="Text_20_body">The displayed title of the page can be:</text:p>
      <text:p text:style-name="Preformatted_20_Text">1.4 About the Wiki</text:p>
      <text:p text:style-name="Text_20_body">The namespace can retain the earlier identifier:</text:p>
      <text:p text:style-name="Preformatted_20_Text">01-04-how-to-use-this-wiki</text:p>
      <text:p text:style-name="Text_20_body">This allows the displayed title to change without changing the established page URI or breaking existing references.</text:p>
      <text:p text:style-name="Text_20_body">Within the Crucible wiki:</text:p>
      <text:p text:style-name="Text_20_body">Namespace index pages use a trailing <text:span text:style-name="Source_20_Text">:start</text:span>Individual leaf pages omit a trailing <text:span text:style-name="Source_20_Text">:start</text:span>A namespace name does not need to match the displayed title exactlyEstablished namespaces should remain stable after other content begins referencing them</text:p>
      <text:h text:style-name="Heading_20_2" text:outline-level="2"><text:bookmark-start text:name="__RefHeading___navigation_tree_5"/><text:bookmark-start text:name="navigation_tree"/>Navigation Tree<text:bookmark-end text:name="__RefHeading___navigation_tree_5"/><text:bookmark-end text:name="navigation_tree"/></text:h>
      <text:p text:style-name="Text_20_body">The navigation tree is a rendered view of the page and namespace hierarchy.</text:p>
      <text:p text:style-name="Text_20_body">For example:</text:p>
      <text:p text:style-name="Preformatted_20_Text">1. Introduction<text:line-break/>└── 1.4 About the Wiki<text:line-break/><text:s text:c="4"/>├── 1.4.1 Why a Wiki<text:line-break/><text:s text:c="4"/>├── 1.4.2 What the Wiki Contains<text:line-break/><text:s text:c="4"/>├── 1.4.3 Using the Wiki<text:line-break/><text:s text:c="4"/>├── 1.4.4 Maintaining the Wiki<text:line-break/><text:s text:c="4"/>└── 1.4.5 Wiki Pages and Namespaces</text:p>
      <text:p text:style-name="Text_20_body">The visible hierarchy is derived from the namespaces, pages, page titles, and navigation configuration. The displayed page title comes from the page heading and does not need to reproduce the underlying page identifier.</text:p>
      <text:h text:style-name="Heading_20_2" text:outline-level="2"><text:bookmark-start text:name="__RefHeading___media_namespaces_6"/><text:bookmark-start text:name="media_namespaces"/>Media Namespaces<text:bookmark-end text:name="__RefHeading___media_namespaces_6"/><text:bookmark-end text:name="media_namespaces"/></text:h>
      <text:p text:style-name="Text_20_body">DokuWiki stores images and other media separately from wiki pages.</text:p>
      <text:p text:style-name="Text_20_body">A media identifier such as:</text:p>
      <text:p text:style-name="Preformatted_20_Text">dido:02-crusible:01-introduction:01-04-how-to-use-this-wiki:reader-toolbar.png</text:p>
      <text:p text:style-name="Text_20_body">maps conceptually to:</text:p>
      <text:p text:style-name="Preformatted_20_Text">data/media/<text:line-break/>└── dido/<text:line-break/><text:s text:c="4"/>└── 02-crusible/<text:line-break/><text:s text:c="8"/>└── 01-introduction/<text:line-break/><text:s text:c="12"/>└── 01-04-how-to-use-this-wiki/<text:line-break/><text:s text:c="16"/>└── reader-toolbar.png</text:p>
      <text:p text:style-name="Text_20_body">Page namespaces and media namespaces can use the same logical hierarchy, but DokuWiki stores their files in separate page and media directories. :contentReference[oaicite:3]{index=3}</text:p>
      <text:p text:style-name="Text_20_body">A media reference uses the complete media identifier:</text:p>
      <table:table table:style-name="Table">
        <table:table-column table:style-name="odt_auto_style_table_column_1_1"/>
        <table:table-row>
          <table:table-cell office:value-type="string" table:style-name="tablecell">
            <text:p text:style-name="Preformatted_20_Text">{{:dido:02-crusible:01-introduction:01-04-how-to-use-this-wiki:reader-toolbar.png?direct&amp;50|Reader toolbar}}</text:p>
          </table:table-cell>
        </table:table-row>
      </table:table>
      <text:p text:style-name="Text_20_body">The media file must exist in the namespace specified by the reference. Adding or removing a namespace component changes the location in which DokuWiki searches for the file.</text:p>
      <text:h text:style-name="Heading_20_2" text:outline-level="2"><text:bookmark-start text:name="__RefHeading___page_uris_and_internal_links_7"/><text:bookmark-start text:name="page_uris_and_internal_links"/>Page URIs and Internal Links<text:bookmark-end text:name="__RefHeading___page_uris_and_internal_links_7"/><text:bookmark-end text:name="page_uris_and_internal_links"/></text:h>
      <text:p text:style-name="Text_20_body">The page identifier forms the basis for the page's URI and internal wiki links.</text:p>
      <text:p text:style-name="Text_20_body">An internal link to a page uses:</text:p>
      <table:table table:style-name="Table">
        <table:table-column table:style-name="odt_auto_style_table_column_2_1"/>
        <table:table-row>
          <table:table-cell office:value-type="string" table:style-name="tablecell">
            <text:p text:style-name="Preformatted_20_Text">[[dido:02-crusible:01-introduction:01-04-how-to-use-this-wiki:01-04-03-using-the-wiki|1.4.3 Using the Wiki]]</text:p>
          </table:table-cell>
        </table:table-row>
      </table:table>
      <text:p text:style-name="Text_20_body">A link beginning with a colon is resolved from the wiki root:</text:p>
      <table:table table:style-name="Table">
        <table:table-column table:style-name="odt_auto_style_table_column_3_1"/>
        <table:table-row>
          <table:table-cell office:value-type="string" table:style-name="tablecell">
            <text:p text:style-name="Preformatted_20_Text">[[:dido:02-crusible:01-introduction:start|1. Introduction]]</text:p>
          </table:table-cell>
        </table:table-row>
      </table:table>
      <text:p text:style-name="Text_20_body">A link can also identify a section within a page by adding a section anchor:</text:p>
      <table:table table:style-name="Table">
        <table:table-column table:style-name="odt_auto_style_table_column_4_1"/>
        <table:table-row>
          <table:table-cell office:value-type="string" table:style-name="tablecell">
            <text:p text:style-name="Preformatted_20_Text">[[dido:02-crusible:01-introduction:01-04-how-to-use-this-wiki:01-04-03-using-the-wiki#For Readers|For Readers]]</text:p>
          </table:table-cell>
        </table:table-row>
      </table:table>
      <text:p text:style-name="Text_20_body">DokuWiki supports section links by appending the section identifier after a hash character. :contentReference[oaicite:4]{index=4}</text:p>
      <text:h text:style-name="Heading_20_2" text:outline-level="2"><text:bookmark-start text:name="__RefHeading___naming_conventions_8"/><text:bookmark-start text:name="naming_conventions"/>Naming Conventions<text:bookmark-end text:name="__RefHeading___naming_conventions_8"/><text:bookmark-end text:name="naming_conventions"/></text:h>
      <text:p text:style-name="Text_20_body">Crucible pages and namespaces use the following conventions:</text:p>
      <text:p text:style-name="Text_20_body">Use lowercase page and namespace identifiersUse hyphens between wordsUse numbered prefixes to preserve document orderUse <text:span text:style-name="Source_20_Text">:start</text:span> only for namespace index pagesOmit <text:span text:style-name="Source_20_Text">:start</text:span> from leaf-page identifiersKeep established namespaces stableChange the displayed title rather than the namespace when preserving references is importantUse explicit, complete namespaces in links when ambiguity could occurStore media in the namespace associated with the relevant subjectUse descriptive media filenames without spacesThese conventions keep the URI hierarchy, navigation tree, underlying storage structure, and publication numbering aligned.</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14:21</meta:creation-date>
    <dc:creator>Generated</dc:creator>
    <dc:date>2026-08-23T22::14:21</dc:date>
    <dc:language>en-US</dc:language>
    <meta:editing-cycles>1</meta:editing-cycles>
    <meta:editing-duration>PT0S</meta:editing-duration>
    <dc:title>dido:02-crusible:01-introduction:01-04-how-to-use-this-wiki:01-04-05-wiki-pages-and-namespaces</dc:title>
  </office:meta>
</office:document-meta>
</file>