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1-introduction:01-04-how-to-use-this-wiki:01-04-04-maintaining-the-wiki"/><text:bookmark-start text:name="__RefHeading___maintaining_the_wiki_1"/><text:bookmark-start text:name="maintaining_the_wiki"/>1.4.4 Maintaining the Wiki<text:bookmark-end text:name="__RefHeading___maintaining_the_wiki_1"/><text:bookmark-end text:name="maintaining_the_wiki"/></text:h>
      <text:p text:style-name="Text_20_body"><text:a xlink:type="simple" xlink:href="https://wiki.didosolutions.com/dido/02-crusible/01-introduction/01-04-how-to-use-this-wiki/start" text:style-name="Internet_20_link" text:visited-style-name="Visited_20_Internet_20_Link">Go to 1.4 About the Wiki</text:a></text:p>
      <text:p text:style-name="Text_20_body">Authorized editors maintain the Crucible wiki as a structured, linked publication. Maintenance includes creating and updating pages, preserving stable references, applying controlled terminology, maintaining links and transclusions, recording unresolved issues, and reviewing the effect of changes on related content.</text:p>
      <text:h text:style-name="Heading_20_2" text:outline-level="2"><text:bookmark-start text:name="__RefHeading___editing_pages_2"/><text:bookmark-start text:name="editing_pages"/>Editing Pages<text:bookmark-end text:name="__RefHeading___editing_pages_2"/><text:bookmark-end text:name="editing_pages"/></text:h>
      <text:p text:style-name="Text_20_body">Editors should:</text:p>
      <text:p text:style-name="Text_20_body">Preserve the established heading and page structureUse the established namespace conventionsLink controlled terms to their canonical definitionsLink requirements to their canonical requirement pagesUse active voice and clear, direct languageUse normative language only in formal requirement StatementsPreview changes before savingProvide an edit summary that identifies the purpose of the changeReview the rendered page after savingIndividual requirement pages are leaf pages and omit a trailing <text:span text:style-name="Source_20_Text">:start</text:span> from their namespaces. Namespace index pages use a trailing <text:span text:style-name="Source_20_Text">:start</text:span>.</text:p>
      <text:h text:style-name="Heading_20_2" text:outline-level="2"><text:bookmark-start text:name="__RefHeading___preserving_stable_references_3"/><text:bookmark-start text:name="preserving_stable_references"/>Preserving Stable References<text:bookmark-end text:name="__RefHeading___preserving_stable_references_3"/><text:bookmark-end text:name="preserving_stable_references"/></text:h>
      <text:p text:style-name="Text_20_body">Each wiki page has a URI that can be referenced by other pages, requirements, issues, reviews, emails, and external documents.</text:p>
      <text:p text:style-name="Text_20_body">Editors should preserve an established namespace after other content begins referencing it. A displayed page title can change without changing the namespace when retaining the existing URI prevents broken links.</text:p>
      <text:p text:style-name="Text_20_body">Before moving, renaming, or deleting a page, editors should identify:</text:p>
      <text:p text:style-name="Text_20_body">Pages that link to the pagePages that transclude content from the pageExternal documents that may reference the pageRequirements or traceability records that depend on the pageMedia files stored in the page namespaceWhen a namespace must change, editors should use an approved move or redirect mechanism and verify that existing links continue to resolve.</text:p>
      <text:h text:style-name="Heading_20_2" text:outline-level="2"><text:bookmark-start text:name="__RefHeading___maintaining_canonical_content_4"/><text:bookmark-start text:name="maintaining_canonical_content"/>Maintaining Canonical Content<text:bookmark-end text:name="__RefHeading___maintaining_canonical_content_4"/><text:bookmark-end text:name="maintaining_canonical_content"/></text:h>
      <text:p text:style-name="Text_20_body">Controlled terms, requirements, and other authoritative content should reside on canonical pages.</text:p>
      <text:p text:style-name="Text_20_body">Editors should link to or transclude canonical content rather than maintain independent copies. This reduces duplication and prevents copies from becoming inconsistent.</text:p>
      <text:p text:style-name="Text_20_body">A requirement Statement can be displayed from its canonical requirement page by using:</text:p>
      <table:table table:style-name="Table">
        <table:table-column table:style-name="odt_auto_style_table_column_1_1"/>
        <table:table-row>
          <table:table-cell office:value-type="string" table:style-name="tablecell">
            <text:p text:style-name="Preformatted_20_Text">{{section&gt;ACTUAL_REQUIREMENT_NAMESPACE#Statement&amp;noheader&amp;nofooter&amp;noeditbtn}}</text:p>
          </table:table-cell>
        </table:table-row>
      </table:table>
      <text:p text:style-name="Text_20_body">The actual requirement namespace replaces <text:span text:style-name="Source_20_Text">ACTUAL_REQUIREMENT_NAMESPACE</text:span>.</text:p>
      <text:p text:style-name="Text_20_body">Editors should revise the canonical source rather than modify only a page that displays transcluded content.</text:p>
      <text:h text:style-name="Heading_20_2" text:outline-level="2"><text:bookmark-start text:name="__RefHeading___maintaining_traceability_5"/><text:bookmark-start text:name="maintaining_traceability"/>Maintaining Traceability<text:bookmark-end text:name="__RefHeading___maintaining_traceability_5"/><text:bookmark-end text:name="maintaining_traceability"/></text:h>
      <text:p text:style-name="Text_20_body">Editors should preserve links among:</text:p>
      <text:p text:style-name="Text_20_body">Operational conceptsMission ObjectivesOperational RequirementsFunctional RequirementsArchitecture contentImplementation guidanceVerification informationImplementation status<text:a xlink:type="simple" xlink:href="https://wiki.didosolutions.com/dido/99_annexes/annex-b-terms-and-definitions/e/evidence" text:style-name="Internet_20_link" text:visited-style-name="Visited_20_Internet_20_Link">Evidence</text:a>Requirement pages should identify the pages that reference them. Related ConOps, architecture, and implementation pages should link back to the applicable requirements.</text:p>
      <text:p text:style-name="Text_20_body">Editors should review backlinks after changing a page to identify dependent content that may also require review.</text:p>
      <text:h text:style-name="Heading_20_2" text:outline-level="2"><text:bookmark-start text:name="__RefHeading___maintaining_navigation_6"/><text:bookmark-start text:name="maintaining_navigation"/>Maintaining Navigation<text:bookmark-end text:name="__RefHeading___maintaining_navigation_6"/><text:bookmark-end text:name="maintaining_navigation"/></text:h>
      <text:p text:style-name="Text_20_body">Editors should maintain:</text:p>
      <text:p text:style-name="Text_20_body">Parent-page navigation linksChild-page linksSection <text:span text:style-name="Strong_20_Emphasis">Contents</text:span>The publication-wide <text:a xlink:type="simple" xlink:href="https://wiki.didosolutions.com/dido/02-crusible/00-toc/start" text:style-name="Internet_20_link" text:visited-style-name="Visited_20_Internet_20_Link">Table of Contents</text:a>Namespace index menusLinks among related pagesPage and section anchors used by other contentA new page should appear in the correct location in the navigation tree and use the numbering and naming conventions of its parent section.</text:p>
      <text:h text:style-name="Heading_20_2" text:outline-level="2"><text:bookmark-start text:name="__RefHeading___maintaining_images_and_media_7"/><text:bookmark-start text:name="maintaining_images_and_media"/>Maintaining Images and Media<text:bookmark-end text:name="__RefHeading___maintaining_images_and_media_7"/><text:bookmark-end text:name="maintaining_images_and_media"/></text:h>
      <text:p text:style-name="Text_20_body">Images and other media should use descriptive filenames and reside in a media namespace associated with the relevant subject.</text:p>
      <text:p text:style-name="Text_20_body">Editors should:</text:p>
      <text:p text:style-name="Text_20_body">Use lowercase filenames with hyphens between wordsAvoid spaces and punctuation in filenamesProvide meaningful alternative textAdd a numbered figure caption when the image forms part of the publicationSize the image so labels and controls remain readableCenter figures when appropriateReplace obsolete images rather than create unnecessary duplicatesVerify media links after moving or renaming pagesExample:</text:p>
      <table:table table:style-name="Table">
        <table:table-column table:style-name="odt_auto_style_table_column_2_1"/>
        <table:table-row>
          <table:table-cell office:value-type="string" table:style-name="tablecell">
            <text:p text:style-name="Preformatted_20_Text">&lt;WRAP centeralign&gt;<text:line-break/>{{:dido:02-crusible:01-introduction:01-04-how-to-use-this-wiki:crucible-navigation-tree.png?direct&amp;600|Crucible navigation tree}}<text:line-break/> <text:line-break/>**Figure 1.4.3-1: Crucible navigation tree**<text:line-break/>&lt;/WRAP&gt;</text:p>
          </table:table-cell>
        </table:table-row>
      </table:table>
      <text:h text:style-name="Heading_20_2" text:outline-level="2"><text:bookmark-start text:name="__RefHeading___recording_issues_8"/><text:bookmark-start text:name="recording_issues"/>Recording Issues<text:bookmark-end text:name="__RefHeading___recording_issues_8"/><text:bookmark-end text:name="recording_issues"/></text:h>
      <text:p text:style-name="Text_20_body">Unresolved defects, questions, missing content, and proposed changes should be recorded in the applicable <text:span text:style-name="Strong_20_Emphasis">Issues</text:span> section or in the controlling issues annex.</text:p>
      <text:p text:style-name="Text_20_body">Editors should not silently resolve a substantive conflict by changing only one affected page. The issue should identify the affected content, the nature of the conflict, and the pages or requirements that require coordinated revision.</text:p>
      <text:h text:style-name="Heading_20_2" text:outline-level="2"><text:bookmark-start text:name="__RefHeading___reviewing_changes_9"/><text:bookmark-start text:name="reviewing_changes"/>Reviewing Changes<text:bookmark-end text:name="__RefHeading___reviewing_changes_9"/><text:bookmark-end text:name="reviewing_changes"/></text:h>
      <text:p text:style-name="Text_20_body">Before considering a change complete, the editor should verify that:</text:p>
      <text:p text:style-name="Text_20_body">The page renders correctlyNavigation links resolveControlled-term links resolveRequirement links and transclusions resolveFigure and media references resolveNumbering remains consistentBacklinks and dependent pages remain validThe edit summary accurately describes the changeNo unintended duplicate content was introducedThe page history preserves previous revisions and allows authorized users to compare or restore earlier content when necessar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51:31</meta:creation-date>
    <dc:creator>Generated</dc:creator>
    <dc:date>2026-08-24T00::51:31</dc:date>
    <dc:language>en-US</dc:language>
    <meta:editing-cycles>1</meta:editing-cycles>
    <meta:editing-duration>PT0S</meta:editing-duration>
    <dc:title>dido:02-crusible:01-introduction:01-04-how-to-use-this-wiki:01-04-04-maintaining-the-wiki</dc:title>
  </office:meta>
</office:document-meta>
</file>