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89a9bbe2dac319d492b86c1276b02c3.png"/>
  <manifest:file-entry manifest:media-type="image/png" manifest:full-path="Pictures/63a62fbfa43ba496fa0aee5e95c707b9.png"/>
  <manifest:file-entry manifest:media-type="image/png" manifest:full-path="Pictures/19016aa5012b78a1342dc5a85c71382c.png"/>
  <manifest:file-entry manifest:media-type="image/png" manifest:full-path="Pictures/2c25a2785d58e865a2b52e2ad8b186b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01-introduction:01-04-how-to-use-this-wiki:01-04-03-using-the-wiki"/><text:bookmark-start text:name="__RefHeading___using_the_wiki_1"/><text:bookmark-start text:name="using_the_wiki"/>1.4.3 Using the Wiki<text:bookmark-end text:name="__RefHeading___using_the_wiki_1"/><text:bookmark-end text:name="using_the_wiki"/></text:h>
      <text:p text:style-name="Text_20_body"><text:a xlink:type="simple" xlink:href="https://wiki.didosolutions.com/dido/02-crusible/01-introduction/01-04-how-to-use-this-wiki/start" text:style-name="Internet_20_link" text:visited-style-name="Visited_20_Internet_20_Link">Go to 1.4 About the Wiki</text:a></text:p>
      <text:p text:style-name="Text_20_body">The Crucible wiki supports both sequential reading and direct navigation. Readers can follow the numbered sections from the <text:a xlink:type="simple" xlink:href="https://wiki.didosolutions.com/dido/02-crusible/00-toc/start" text:style-name="Internet_20_link" text:visited-style-name="Visited_20_Internet_20_Link">Table of Contents</text:a>, move through parent and child pages, search for a subject, or follow links among related concepts, requirements, architecture content, implementation guidance, and <text:a xlink:type="simple" xlink:href="https://wiki.didosolutions.com/dido/99_annexes/annex-b-terms-and-definitions/e/evidence" text:style-name="Internet_20_link" text:visited-style-name="Visited_20_Internet_20_Link">Evidence</text:a>.</text:p>
      <text:p text:style-name="Text_20_body">The controls displayed around the page provide access to navigation, page history, backlinks, permanent links, document export, editing, and other wiki functions. The controls available to a user depend on the user's permissions.</text:p>
      <text:h text:style-name="Heading_20_2" text:outline-level="2"><text:bookmark-start text:name="__RefHeading___for_readers_2"/><text:bookmark-start text:name="for_readers"/>For Readers<text:bookmark-end text:name="__RefHeading___for_readers_2"/><text:bookmark-end text:name="for_readers"/></text:h>
      <text:p text:style-name="Text_20_body">Readers can navigate the wiki through the page hierarchy, page Table of Contents, parent-page links, cross-references, and page controls.</text:p>
      <text:h text:style-name="Heading_20_3" text:outline-level="3"><text:bookmark-start text:name="__RefHeading___navigation_tree_3"/><text:bookmark-start text:name="navigation_tree"/>Navigation Tree<text:bookmark-end text:name="__RefHeading___navigation_tree_3"/><text:bookmark-end text:name="navigation_tree"/></text:h>
      <text:p text:style-name="Text_20_body">The navigation tree displays the wiki hierarchy. Folder icons identify namespaces that contain child pages. Page icons identify individual wiki pages. The plus and minus controls expand or collapse parts of the hierarchy.</text:p>
      <text:p text:style-name="Text_20_body">The highlighted entry identifies the page currently displayed.</text:p>
      <text:p text:style-name="Plugin_Wrap_Paragraph_Centered"><draw:frame draw:style-name="media" draw:name="Figure 1.4.3-1: Crucible navigation tree Legend" text:anchor-type="as-char" draw:z-index="0" svg:width="5.2916666666667cm" style:rel-width="100%"><draw:text-box><text:p text:style-name="legendcenter"><draw:frame draw:style-name="media" draw:name="Figure 1.4.3-1: Crucible navigation tree" text:anchor-type="as-char" draw:z-index="0" svg:width="5.2916666666667cm" style:rel-width="100%" svg:height="13.709433443344cm" style:rel-height="scale"><draw:image xlink:href="Pictures/e89a9bbe2dac319d492b86c1276b02c3.png" xlink:type="simple" xlink:show="embed" xlink:actuate="onLoad"/></draw:frame>Figure 1.4.3-1: Crucible navigation tree</text:p></draw:text-box></draw:frame></text:p>
      <text:p text:style-name="Text_20_body"><text:span text:style-name="Strong_20_Emphasis">Figure 1.4.3-1: Crucible navigation tree</text:span></text:p>
      <text:p text:style-name="Text_20_body">The navigation tree allows readers to:</text:p>
      <text:p text:style-name="Text_20_body">Expand or collapse sections of the wikiMove between parent and child pagesIdentify the location of the current page within the publicationNavigate directly to another section without returning to the main Table of Contents</text:p>
      <text:h text:style-name="Heading_20_3" text:outline-level="3"><text:bookmark-start text:name="__RefHeading___page_table_of_contents_4"/><text:bookmark-start text:name="page_table_of_contents"/>Page Table of Contents<text:bookmark-end text:name="__RefHeading___page_table_of_contents_4"/><text:bookmark-end text:name="page_table_of_contents"/></text:h>
      <text:p text:style-name="Text_20_body">A page containing multiple headings displays a local Table of Contents. The local Table of Contents links directly to the headings within the current page.</text:p>
      <text:p text:style-name="Plugin_Wrap_Paragraph_Centered"><draw:frame draw:style-name="media" draw:name="Figure 1.4.3-2: Page Table of Contents Legend" text:anchor-type="as-char" draw:z-index="0" svg:width="3.96875cm" style:rel-width="100%"><draw:text-box><text:p text:style-name="legendcenter"><draw:frame draw:style-name="media" draw:name="Figure 1.4.3-2: Page Table of Contents" text:anchor-type="as-char" draw:z-index="1" svg:width="3.96875cm" style:rel-width="100%" svg:height="3.2455555555556cm" style:rel-height="scale"><draw:image xlink:href="Pictures/63a62fbfa43ba496fa0aee5e95c707b9.png" xlink:type="simple" xlink:show="embed" xlink:actuate="onLoad"/></draw:frame>Figure 1.4.3-2: Page Table of Contents</text:p></draw:text-box></draw:frame></text:p>
      <text:p text:style-name="Text_20_body"><text:span text:style-name="Strong_20_Emphasis">Figure 1.4.3-2: Page Table of Contents</text:span></text:p>
      <text:p text:style-name="Text_20_body">The local Table of Contents differs from the publication-wide <text:a xlink:type="simple" xlink:href="https://wiki.didosolutions.com/dido/02-crusible/00-toc/start" text:style-name="Internet_20_link" text:visited-style-name="Visited_20_Internet_20_Link">Table of Contents</text:a>. The publication-wide Table of Contents identifies pages throughout the Crucible wiki, while the local Table of Contents identifies sections within the current page.</text:p>
      <text:h text:style-name="Heading_20_3" text:outline-level="3"><text:bookmark-start text:name="__RefHeading___page_controls_5"/><text:bookmark-start text:name="page_controls"/>Page Controls<text:bookmark-end text:name="__RefHeading___page_controls_5"/><text:bookmark-end text:name="page_controls"/></text:h>
      <text:p text:style-name="Text_20_body">Reader controls appear near the page or along the right side of the screen.</text:p>
      <text:p text:style-name="Plugin_Wrap_Paragraph_Centered"><draw:frame draw:style-name="media" draw:name="Figure 1.4.3-3: Reader page controls Legend" text:anchor-type="as-char" draw:z-index="0" svg:width="2.6458333333333cm" style:rel-width="100%"><draw:text-box><text:p text:style-name="legendcenter"><draw:frame draw:style-name="media" draw:name="Figure 1.4.3-3: Reader page controls" text:anchor-type="as-char" draw:z-index="2" svg:width="2.6458333333333cm" style:rel-width="100%" svg:height="2.6458333333333cm" style:rel-height="scale"><draw:image xlink:href="/app/www/public/data/media/dido/02-crusible/01-introduction/01-04-how-to-use-this-wiki/reader-page-controls.png" xlink:type="simple" xlink:show="embed" xlink:actuate="onLoad"/></draw:frame>Figure 1.4.3-3: Reader page controls</text:p></draw:text-box></draw:frame></text:p>
      <text:p text:style-name="Text_20_body"><text:span text:style-name="Strong_20_Emphasis">Figure 1.4.3-3: Reader page controls</text:span></text:p>
      <text:p text:style-name="Text_20_body">Depending on the installed plugins and the reader's permissions, these controls can provide access to functions such as:</text:p>
      <text:p text:style-name="Text_20_body">Sharing the current pageOpening a feedSubscribing to page changesPrinting the pageCopying or opening a permanent page linkA vertical toolbar can provide additional page functions.</text:p>
      <text:p text:style-name="Text_20_body"><draw:frame draw:style-name="media" draw:name="Figure 1.4.3-4: Reader toolbar Legend" text:anchor-type="as-char" draw:z-index="0" svg:width="2.6458333333333cm" style:rel-width="100%"><draw:text-box><text:p text:style-name="legendcenter"><draw:frame draw:style-name="media" draw:name="Figure 1.4.3-4: Reader toolbar" text:anchor-type="as-char" draw:z-index="3" svg:width="2.6458333333333cm" style:rel-width="100%" svg:height="2.6458333333333cm" style:rel-height="scale"><draw:image xlink:href="/app/www/public/data/media/dido/02-crusible/01-introduction/01-04-how-to-use-this-wiki/images/reader-toolbar.png" xlink:type="simple" xlink:show="embed" xlink:actuate="onLoad"/></draw:frame>Figure 1.4.3-4: Reader toolbar</text:p></draw:text-box></draw:frame></text:p>
      <text:p text:style-name="Text_20_body">The exact controls displayed depend on the page, installed plugins, and permissions assigned to the reader.</text:p>
      <text:h text:style-name="Heading_20_3" text:outline-level="3"><text:bookmark-start text:name="__RefHeading___trace_and_backlinks_6"/><text:bookmark-start text:name="trace_and_backlinks"/>Trace and Backlinks<text:bookmark-end text:name="__RefHeading___trace_and_backlinks_6"/><text:bookmark-end text:name="trace_and_backlinks"/></text:h>
      <text:p text:style-name="Text_20_body">The Trace display identifies recently visited pages and provides direct access to those pages.</text:p>
      <text:p text:style-name="Plugin_Wrap_Paragraph_Centered"><draw:frame draw:style-name="media" draw:name="Figure 1.4.3-5: Trace display Legend" text:anchor-type="as-char" draw:z-index="0" svg:width="18.520833333333cm" style:rel-width="100%"><draw:text-box><text:p text:style-name="legendcenter"><draw:frame draw:style-name="media" draw:name="Figure 1.4.3-5: Trace display" text:anchor-type="as-char" draw:z-index="4" svg:width="18.520833333333cm" style:rel-width="100%" svg:height="1.4603625541126cm" style:rel-height="scale"><draw:image xlink:href="Pictures/19016aa5012b78a1342dc5a85c71382c.png" xlink:type="simple" xlink:show="embed" xlink:actuate="onLoad"/></draw:frame>Figure 1.4.3-5: Trace display</text:p></draw:text-box></draw:frame></text:p>
      <text:p text:style-name="Text_20_body"><text:span text:style-name="Strong_20_Emphasis">Figure 1.4.3-5: Trace display</text:span></text:p>
      <text:p text:style-name="Text_20_body">Backlinks identify pages that contain a link to the current page. Backlinks support <text:a xlink:type="simple" xlink:href="https://wiki.didosolutions.com/dido/99_annexes/annex-b-terms-and-definitions/t/traceability" text:style-name="Internet_20_link" text:visited-style-name="Visited_20_Internet_20_Link">Traceability</text:a> by allowing readers to identify where a requirement, controlled term, architecture element, or other subject is referenced.</text:p>
      <text:h text:style-name="Heading_20_2" text:outline-level="2"><text:bookmark-start text:name="__RefHeading___for_editors_7"/><text:bookmark-start text:name="for_editors"/>For Editors<text:bookmark-end text:name="__RefHeading___for_editors_7"/><text:bookmark-end text:name="for_editors"/></text:h>
      <text:p text:style-name="Text_20_body">Authorized editors receive additional controls for creating and maintaining wiki content.</text:p>
      <text:p text:style-name="Plugin_Wrap_Paragraph_Centered"><draw:frame draw:style-name="media" draw:name="Figure 1.4.3-6: Editor toolbar Legend" text:anchor-type="as-char" draw:z-index="0" svg:width="2.6458333333333cm" style:rel-width="100%"><draw:text-box><text:p text:style-name="legendcenter"><draw:frame draw:style-name="media" draw:name="Figure 1.4.3-6: Editor toolbar" text:anchor-type="as-char" draw:z-index="5" svg:width="2.6458333333333cm" style:rel-width="100%" svg:height="13.559895833333cm" style:rel-height="scale"><draw:image xlink:href="Pictures/2c25a2785d58e865a2b52e2ad8b186b9.png" xlink:type="simple" xlink:show="embed" xlink:actuate="onLoad"/></draw:frame>Figure 1.4.3-6: Editor toolbar</text:p></draw:text-box></draw:frame></text:p>
      <text:p text:style-name="Text_20_body"><text:span text:style-name="Strong_20_Emphasis">Figure 1.4.3-6: Editor toolbar</text:span></text:p>
      <text:p text:style-name="Text_20_body">Depending on the editor's permissions, the toolbar can provide access to functions such as:</text:p>
      <text:p text:style-name="Text_20_body">Editing the current pageReviewing the page historyViewing backlinksCreating a pageDeleting a pageExporting the pageMoving or renaming a pageReturning to the top of the pageEditors can also:</text:p>
      <text:p text:style-name="Text_20_body">Edit an individual sectionPreview changes before savingProvide an edit summaryCompare revisionsRestore an earlier revision when authorizedAdd links to controlled terms, requirements, and related contentInclude canonical content from another page through transclusionMaintain parent and child navigationRecord unresolved matters in the applicable <text:span text:style-name="Strong_20_Emphasis">Issues</text:span> sectionFollow the established namespace, heading, page-structure, and copyright conventionsEditors should link to canonical content rather than reproduce independently maintained copies. When content must appear in more than one operational context, editors should use a link or transclusion whenever practical.</text:p>
      <text:p text:style-name="Text_20_body">Editors should preserve stable page namespaces after other pages or external artifacts begin referencing them. A displayed page title can change without changing its namespace when retaining the existing URI avoids broken links.</text:p>
      <text:h text:style-name="Heading_20_2" text:outline-level="2"><text:bookmark-start text:name="__RefHeading___page_and_section_links_8"/><text:bookmark-start text:name="page_and_section_links"/>Page and Section Links<text:bookmark-end text:name="__RefHeading___page_and_section_links_8"/><text:bookmark-end text:name="page_and_section_links"/></text:h>
      <text:p text:style-name="Text_20_body">A link to a wiki page uses the page's namespace:</text:p>
      <table:table table:style-name="Table">
        <table:table-column table:style-name="odt_auto_style_table_column_1_1"/>
        <table:table-row>
          <table:table-cell office:value-type="string" table:style-name="tablecell">
            <text:p text:style-name="Preformatted_20_Text">[[dido:02-crusible:01-introduction:01-04-how-to-use-this-wiki:01-04-01-why-a-wiki|1.4.1 Why a Wiki]]</text:p>
          </table:table-cell>
        </table:table-row>
      </table:table>
      <text:p text:style-name="Text_20_body">A link can also reference a specific section within a page:</text:p>
      <table:table table:style-name="Table">
        <table:table-column table:style-name="odt_auto_style_table_column_2_1"/>
        <table:table-row>
          <table:table-cell office:value-type="string" table:style-name="tablecell">
            <text:p text:style-name="Preformatted_20_Text">[[dido:02-crusible:01-introduction:01-04-how-to-use-this-wiki:01-04-01-why-a-wiki#Traceability|Traceability]]</text:p>
          </table:table-cell>
        </table:table-row>
      </table:table>
      <text:p text:style-name="Text_20_body">Section index pages use a trailing <text:span text:style-name="Source_20_Text">start</text:span> page. Individual leaf pages omit a trailing <text:span text:style-name="Source_20_Text">start</text:span> from their namespaces.</text:p>
      <text:h text:style-name="Heading_20_2" text:outline-level="2"><text:bookmark-start text:name="__RefHeading___canonical_content_9"/><text:bookmark-start text:name="canonical_content"/>Canonical Content<text:bookmark-end text:name="__RefHeading___canonical_content_9"/><text:bookmark-end text:name="canonical_content"/></text:h>
      <text:p text:style-name="Text_20_body">The wiki maintains controlled terms, requirements, and other authoritative content on canonical pages. Other pages should link to or transclude that content rather than create independent copies.</text:p>
      <text:p text:style-name="Text_20_body">For example, a page can display the current <text:span text:style-name="Strong_20_Emphasis">Statement</text:span> from a canonical requirement page by using:</text:p>
      <table:table table:style-name="Table">
        <table:table-column table:style-name="odt_auto_style_table_column_3_1"/>
        <table:table-row>
          <table:table-cell office:value-type="string" table:style-name="tablecell">
            <text:p text:style-name="Preformatted_20_Text">{{section&gt;REQUIREMENT_NAMESPACE#Statement&amp;noheader&amp;nofooter&amp;noeditbtn}}</text:p>
          </table:table-cell>
        </table:table-row>
      </table:table>
      <text:p text:style-name="Text_20_body">This approach preserves Traceability and ensures that readers see the maintained requirement Statement wherever it is referenced.</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text">
</style:style>
    <style:style style:family="text">
</style:style>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9::01:43</meta:creation-date>
    <dc:creator>Generated</dc:creator>
    <dc:date>2026-08-24T09::01:43</dc:date>
    <dc:language>en-US</dc:language>
    <meta:editing-cycles>1</meta:editing-cycles>
    <meta:editing-duration>PT0S</meta:editing-duration>
    <dc:title>dido:02-crusible:01-introduction:01-04-how-to-use-this-wiki:01-04-03-using-the-wiki</dc:title>
  </office:meta>
</office:document-meta>
</file>