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01-introduction:01-04-how-to-use-this-wiki:01-04-02-what-the-wiki-contains"/><text:bookmark-start text:name="__RefHeading___what_the_wiki_contains_1"/><text:bookmark-start text:name="what_the_wiki_contains"/>1.4.2 What the Wiki Contains<text:bookmark-end text:name="__RefHeading___what_the_wiki_contains_1"/><text:bookmark-end text:name="what_the_wiki_contains"/></text:h>
      <text:p text:style-name="Text_20_body"><text:a xlink:type="simple" xlink:href="https://wiki.didosolutions.com/dido/02-crusible/01-introduction/01-04-how-to-use-this-wiki/start" text:style-name="Internet_20_link" text:visited-style-name="Visited_20_Internet_20_Link">Go to 1.4 About the Wiki</text:a></text:p>
      <text:p text:style-name="Text_20_body">The Crucible wiki contains the information needed to understand, specify, implement, assess, operate, maintain, and extend <text:a xlink:type="simple" xlink:href="https://wiki.didosolutions.com/dido/99_annexes/annex-b-terms-and-definitions/c/crucible" text:style-name="Internet_20_link" text:visited-style-name="Visited_20_Internet_20_Link">Crucible</text:a>.</text:p>
      <text:p text:style-name="Text_20_body">The content includes:</text:p>
      <text:p text:style-name="Text_20_body"><text:span text:style-name="Strong_20_Emphasis">Concept of Operations</text:span> describing the operational purpose, context, actors, activities, information flows, environments, and expected outcomes of Crucible<text:span text:style-name="Strong_20_Emphasis">Mission Objectives</text:span> identifying the organizational and operational outcomes that Crucible is expected to support<text:span text:style-name="Strong_20_Emphasis">Operational Requirements</text:span> defining the capabilities and conditions required to support Crucible operations<text:span text:style-name="Strong_20_Emphasis">Functional Requirements</text:span> defining the behavior that Crucible implementations SHALL provide<text:span text:style-name="Strong_20_Emphasis">Architecture Content</text:span> describing the major components, responsibilities, interfaces, relationships, and extension points that realize the requirements<text:span text:style-name="Strong_20_Emphasis">Operational Lifecycles and Workflows</text:span> describing how software, <text:a xlink:type="simple" xlink:href="https://wiki.didosolutions.com/dido/99_annexes/annex-b-terms-and-definitions/b/baseline" text:style-name="Internet_20_link" text:visited-style-name="Visited_20_Internet_20_Link">Baselines</text:a>, <text:a xlink:type="simple" xlink:href="https://wiki.didosolutions.com/dido/99_annexes/annex-b-terms-and-definitions/m/machine_image" text:style-name="Internet_20_link" text:visited-style-name="Visited_20_Internet_20_Link">Machine Images</text:a>, infrastructure, dependencies, compliance results, and <text:a xlink:type="simple" xlink:href="https://wiki.didosolutions.com/dido/99_annexes/annex-b-terms-and-definitions/e/evidence" text:style-name="Internet_20_link" text:visited-style-name="Visited_20_Internet_20_Link">Evidence</text:a> move through controlled activities<text:span text:style-name="Strong_20_Emphasis">Connected, Disconnected, and Air-Gapped Operations</text:span> describing how Crucible supports <text:a xlink:type="simple" xlink:href="https://wiki.didosolutions.com/dido/99_annexes/annex-b-terms-and-definitions/c/connected_environment" text:style-name="Internet_20_link" text:visited-style-name="Visited_20_Internet_20_Link">Connected Environments</text:a>, <text:a xlink:type="simple" xlink:href="https://wiki.didosolutions.com/dido/99_annexes/annex-b-terms-and-definitions/d/disconnected_environment" text:style-name="Internet_20_link" text:visited-style-name="Visited_20_Internet_20_Link">Disconnected Environments</text:a>, and <text:a xlink:type="simple" xlink:href="https://wiki.didosolutions.com/dido/99_annexes/annex-b-terms-and-definitions/a/air-gapped_environment" text:style-name="Internet_20_link" text:visited-style-name="Visited_20_Internet_20_Link">Air-Gapped Environments</text:a><text:span text:style-name="Strong_20_Emphasis">Implementation Guidance</text:span> describing approved approaches, conventions, examples, and procedures for implementing and operating Crucible capabilities<text:span text:style-name="Strong_20_Emphasis">Interface Guidance</text:span> describing the <text:a xlink:type="simple" xlink:href="https://wiki.didosolutions.com/dido/99_annexes/annex-b-terms-and-definitions/c/cli" text:style-name="Internet_20_link" text:visited-style-name="Visited_20_Internet_20_Link">Command-Line Interface (CLI)</text:a>, <text:a xlink:type="simple" xlink:href="https://wiki.didosolutions.com/dido/99_annexes/annex-b-terms-and-definitions/w/web_ui" text:style-name="Internet_20_link" text:visited-style-name="Visited_20_Internet_20_Link">Web-Based User Interface (Web UI)</text:a>, provider interfaces, and other integration points<text:span text:style-name="Strong_20_Emphasis">Controlled Terms and Definitions</text:span> establishing the vocabulary used consistently throughout the wiki<text:span text:style-name="Strong_20_Emphasis">Traceability Information</text:span> linking operational concepts, requirements, architecture, implementation, verification, and Evidence<text:span text:style-name="Strong_20_Emphasis">Implementation Status and Issues</text:span> recording the current state of documented capabilities, unresolved matters, and editorial work<text:span text:style-name="Strong_20_Emphasis">Annexes</text:span> containing requirements, controlled terminology, and other supporting material shared across the Crucible documentationThe wiki separates these content types so readers can navigate directly to the information relevant to their responsibilities. Links among the pages preserve their relationships and allow readers to move from an operational concept to its supporting requirements, architecture, implementation guidance, verification information, and Eviden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5::35:33</meta:creation-date>
    <dc:creator>Generated</dc:creator>
    <dc:date>2026-08-22T15::35:33</dc:date>
    <dc:language>en-US</dc:language>
    <meta:editing-cycles>1</meta:editing-cycles>
    <meta:editing-duration>PT0S</meta:editing-duration>
    <dc:title>dido:02-crusible:01-introduction:01-04-how-to-use-this-wiki:01-04-02-what-the-wiki-contains</dc:title>
  </office:meta>
</office:document-meta>
</file>