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4-how-to-use-this-wiki:01-04-01-why-a-wiki"/><text:bookmark-start text:name="__RefHeading___why_a_wiki_1"/><text:bookmark-start text:name="why_a_wiki"/>1.4.1 Why a Wiki<text:bookmark-end text:name="__RefHeading___why_a_wiki_1"/><text:bookmark-end text:name="why_a_wiki"/></text:h>
      <text:p text:style-name="Text_20_body"><text:a xlink:type="simple" xlink:href="https://wiki.didosolutions.com/dido/02-crusible/01-introduction/01-04-about-the-wiki/start" text:style-name="Internet_20_link" text:visited-style-name="Visited_20_Internet_20_Link">Go to 1.4 About the Wiki</text:a></text:p>
      <text:p text:style-name="Text_20_body">Crucible includes operational concepts, controlled terminology, requirements, architecture, lifecycle activities, and implementation guidance used by several different audiences. These audiences do not always read the material in the same order or require the same level of detail.</text:p>
      <text:p text:style-name="Text_20_body">A traditional linear document requires a reader to open the complete document, locate the appropriate chapter, and search within that chapter for the relevant subject. As the document grows, this process becomes slower and makes precise references more difficult.</text:p>
      <text:p text:style-name="Text_20_body">The wiki assigns a distinct page and URI to each major subject. A reader can therefore access, bookmark, or reference the specific page needed without opening and searching a long document. Pages can also link to specific sections within another page.</text:p>
      <text:p text:style-name="Text_20_body">This structure allows requirements, architecture pages, issues, review comments, emails, and external documents to reference precise content rather than an entire publication.</text:p>
      <text:p text:style-name="Text_20_body">The wiki also supports canonical content. A controlled term, requirement, or other authoritative subject can reside on one maintained page and be linked or transcluded wherever the content applies. This reduces duplication and prevents independently maintained copies from becoming inconsistent.</text:p>
      <text:p text:style-name="Text_20_body">The wiki supports:</text:p>
      <text:p text:style-name="Text_20_body">Direct access to individual subjects through page and section URIsPrecise references from requirements, architecture pages, issues, reviews, emails, and external documentsRole-specific navigation for executives, engineers, operators, auditors, and other stakeholdersStable links to controlled terms, requirements, operational concepts, and implementation guidanceReuse of canonical content without maintaining duplicate copiesBacklinks that identify pages referring to a subjectIndependent review and maintenance of pages that change at different ratesExpansion of the publication without requiring every reader to navigate an increasingly long linear documentThe wiki remains a structured publication rather than an unorganized collection of pages. Numbered sections, the <text:a xlink:type="simple" xlink:href="https://wiki.didosolutions.com/dido/02-crusible/00-toc/start" text:style-name="Internet_20_link" text:visited-style-name="Visited_20_Internet_20_Link">Table of Contents</text:a>, parent and child navigation, controlled namespaces, and Annexes provide an ordered reading path comparable to a conventional document.</text:p>
      <text:p text:style-name="Text_20_body">Readers can follow the publication from beginning to end or navigate directly to the page or section relevant to their responsibilit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03:50</meta:creation-date>
    <dc:creator>Generated</dc:creator>
    <dc:date>2026-08-24T16::03:50</dc:date>
    <dc:language>en-US</dc:language>
    <meta:editing-cycles>1</meta:editing-cycles>
    <meta:editing-duration>PT0S</meta:editing-duration>
    <dc:title>dido:02-crusible:01-introduction:01-04-how-to-use-this-wiki:01-04-01-why-a-wiki</dc:title>
  </office:meta>
</office:document-meta>
</file>