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02-crusible:01-introduction:01-03-intended-audience:start"/><text:bookmark-start text:name="__RefHeading___intended_audience_1"/><text:bookmark-start text:name="intended_audience"/>1.3 Intended Audience<text:bookmark-end text:name="__RefHeading___intended_audience_1"/><text:bookmark-end text:name="intended_audience"/></text:h>
      <text:p text:style-name="Text_20_body"><text:a xlink:type="simple" xlink:href="https://wiki.didosolutions.com/dido/02-crusible/01-introduction/start" text:style-name="Internet_20_link" text:visited-style-name="Visited_20_Internet_20_Link">Go to 1. Introduction</text:a></text:p>
      <text:p text:style-name="Text_20_body"><text:a xlink:type="simple" xlink:href="https://wiki.didosolutions.com/dido/99_annexes/annex-b-terms-and-definitions/c/crucible" text:style-name="Internet_20_link" text:visited-style-name="Visited_20_Internet_20_Link">Crucible</text:a> addresses the needs of organizations and stakeholders responsible for designing, funding, governing, building, assessing, authorizing, deploying, operating, maintaining, or auditing controlled software and <text:a xlink:type="simple" xlink:href="https://wiki.didosolutions.com/dido/99_annexes/annex-b-terms-and-definitions/i/infrastructure_environment" text:style-name="Internet_20_link" text:visited-style-name="Visited_20_Internet_20_Link">Infrastructure Environments</text:a>.</text:p>
      <text:p text:style-name="Text_20_body">The intended audience includes:</text:p>
      <text:p text:style-name="Text_20_body"><text:span text:style-name="Strong_20_Emphasis">Executives</text:span> and <text:span text:style-name="Strong_20_Emphasis">Organizational Leaders</text:span> who allocate resources, establish shared capabilities, evaluate organizational risk, and seek to reduce duplicated engineering and lifecycle costs across multiple products<text:span text:style-name="Strong_20_Emphasis">Program Managers</text:span> and <text:span text:style-name="Strong_20_Emphasis">Product Managers</text:span> who evaluate business value, implementation status, delivery risk, provider support, resource needs, and roadmap priorities<text:span text:style-name="Strong_20_Emphasis">System Owners</text:span> who define the mission, operational, security, compliance, and lifecycle expectations for deployed systems and environments<text:span text:style-name="Strong_20_Emphasis">Governance Bodies</text:span> that establish policies, controls, approval criteria, technical direction, and organizational responsibilities<text:span text:style-name="Strong_20_Emphasis"><text:a xlink:type="simple" xlink:href="https://wiki.didosolutions.com/dido/99_annexes/annex-b-terms-and-definitions/a/authorizing_authority" text:style-name="Internet_20_link" text:visited-style-name="Visited_20_Internet_20_Link">Authorizing Authorities</text:a></text:span> that evaluate risk, assessment results, and supporting <text:a xlink:type="simple" xlink:href="https://wiki.didosolutions.com/dido/99_annexes/annex-b-terms-and-definitions/e/evidence" text:style-name="Internet_20_link" text:visited-style-name="Visited_20_Internet_20_Link">Evidence</text:a> when making authorization or <text:a xlink:type="simple" xlink:href="https://wiki.didosolutions.com/dido/99_annexes/annex-b-terms-and-definitions/o/operational_approval" text:style-name="Internet_20_link" text:visited-style-name="Visited_20_Internet_20_Link">Operational Approval</text:a> decisions<text:span text:style-name="Strong_20_Emphasis">Enterprise Architects</text:span>, <text:span text:style-name="Strong_20_Emphasis">System Architects</text:span>, and <text:span text:style-name="Strong_20_Emphasis">Solution Architects</text:span> who define architectural boundaries, shared responsibilities, provider contracts, interfaces, and lifecycle controls<text:span text:style-name="Strong_20_Emphasis">Platform Engineers</text:span> who construct and maintain reusable <text:a xlink:type="simple" xlink:href="https://wiki.didosolutions.com/dido/99_annexes/annex-b-terms-and-definitions/p/platform" text:style-name="Internet_20_link" text:visited-style-name="Visited_20_Internet_20_Link">Platforms</text:a>, deployment environments, provider integrations, and automation services<text:span text:style-name="Strong_20_Emphasis">DevSecOps Engineers</text:span> who integrate image construction, infrastructure deployment, <text:a xlink:type="simple" xlink:href="https://wiki.didosolutions.com/dido/99_annexes/annex-b-terms-and-definitions/c/compliance_assessment" text:style-name="Internet_20_link" text:visited-style-name="Visited_20_Internet_20_Link">Compliance Assessment</text:a>, <text:a xlink:type="simple" xlink:href="https://wiki.didosolutions.com/dido/99_annexes/annex-b-terms-and-definitions/d/dependency_capture" text:style-name="Internet_20_link" text:visited-style-name="Visited_20_Internet_20_Link">Dependency Capture</text:a>, and Evidence generation into automated workflows and pipelines<text:span text:style-name="Strong_20_Emphasis">Software Factory Engineers</text:span> who establish and operate <text:a xlink:type="simple" xlink:href="https://wiki.didosolutions.com/dido/99_annexes/annex-b-terms-and-definitions/s/software_factory" text:style-name="Internet_20_link" text:visited-style-name="Visited_20_Internet_20_Link">Software Factories</text:a><text:span text:style-name="Strong_20_Emphasis">Infrastructure Engineers</text:span> who define and deploy resources through <text:a xlink:type="simple" xlink:href="https://wiki.didosolutions.com/dido/99_annexes/annex-b-terms-and-definitions/i/iac" text:style-name="Internet_20_link" text:visited-style-name="Visited_20_Internet_20_Link">Infrastructure as Code (IaC)</text:a><text:span text:style-name="Strong_20_Emphasis">Image Engineers</text:span> who construct, harden, sign, verify, promote, and maintain <text:a xlink:type="simple" xlink:href="https://wiki.didosolutions.com/dido/99_annexes/annex-b-terms-and-definitions/m/machine_image" text:style-name="Internet_20_link" text:visited-style-name="Visited_20_Internet_20_Link">Machine Images</text:a><text:span text:style-name="Strong_20_Emphasis">Cybersecurity Engineers</text:span> who select security and compliance criteria, apply hardening, assess configurations, review <text:a xlink:type="simple" xlink:href="https://wiki.didosolutions.com/dido/99_annexes/annex-b-terms-and-definitions/c/compliance_finding" text:style-name="Internet_20_link" text:visited-style-name="Visited_20_Internet_20_Link">Compliance Findings</text:a>, and evaluate security controls<text:span text:style-name="Strong_20_Emphasis">Compliance Officers</text:span> who evaluate compliance criteria, assessment results, findings, exceptions, claims, and supporting Evidence<text:span text:style-name="Strong_20_Emphasis">Auditors</text:span> who examine <text:a xlink:type="simple" xlink:href="https://wiki.didosolutions.com/dido/99_annexes/annex-b-terms-and-definitions/t/traceability" text:style-name="Internet_20_link" text:visited-style-name="Visited_20_Internet_20_Link">Traceability</text:a>, <text:a xlink:type="simple" xlink:href="https://wiki.didosolutions.com/dido/99_annexes/annex-b-terms-and-definitions/p/provenance" text:style-name="Internet_20_link" text:visited-style-name="Visited_20_Internet_20_Link">Provenance</text:a>, assessment results, lifecycle records, and <text:a xlink:type="simple" xlink:href="https://wiki.didosolutions.com/dido/99_annexes/annex-b-terms-and-definitions/a/auditability" text:style-name="Internet_20_link" text:visited-style-name="Visited_20_Internet_20_Link">Auditability</text:a><text:span text:style-name="Strong_20_Emphasis">Enclave Operators</text:span> who import, deploy, operate, and maintain approved content within <text:a xlink:type="simple" xlink:href="https://wiki.didosolutions.com/dido/99_annexes/annex-b-terms-and-definitions/d/disconnected_environment" text:style-name="Internet_20_link" text:visited-style-name="Visited_20_Internet_20_Link">Disconnected Environments</text:a> and <text:a xlink:type="simple" xlink:href="https://wiki.didosolutions.com/dido/99_annexes/annex-b-terms-and-definitions/a/air-gapped_environment" text:style-name="Internet_20_link" text:visited-style-name="Visited_20_Internet_20_Link">Air-Gapped Environments</text:a><text:span text:style-name="Strong_20_Emphasis">Infrastructure Providers</text:span>, <text:span text:style-name="Strong_20_Emphasis">Cloud Providers</text:span>, <text:span text:style-name="Strong_20_Emphasis">Platform Providers</text:span>, <text:span text:style-name="Strong_20_Emphasis">Image Providers</text:span>, and <text:span text:style-name="Strong_20_Emphasis">Compliance Providers</text:span> that implement provider-specific behavior through controlled extension points<text:span text:style-name="Strong_20_Emphasis">Application Teams</text:span> and <text:span text:style-name="Strong_20_Emphasis">Product Teams</text:span> that consume approved images, infrastructure resources, platform services, Baselines, and deployment environments<text:span text:style-name="Strong_20_Emphasis">Developers</text:span> and <text:span text:style-name="Strong_20_Emphasis">Maintainers</text:span> who extend Crucible subsystems, providers, plugins, compliance integrations, or tooling interfacesDifferent audiences require different levels of detail.</text:p>
      <text:p text:style-name="Text_20_body"><text:span text:style-name="Strong_20_Emphasis">Executives</text:span>, <text:span text:style-name="Strong_20_Emphasis">Organizational Leaders</text:span>, <text:span text:style-name="Strong_20_Emphasis">Program Managers</text:span>, <text:span text:style-name="Strong_20_Emphasis">Product Managers</text:span>, <text:span text:style-name="Strong_20_Emphasis">System Owners</text:span>, and <text:span text:style-name="Strong_20_Emphasis">Governance Bodies</text:span> can focus on the purpose, scope, operational mission, organizational value, actors, responsibilities, operational outcomes, and authorization boundaries.</text:p>
      <text:p text:style-name="Text_20_body"><text:span text:style-name="Strong_20_Emphasis">Architects</text:span> and <text:span text:style-name="Strong_20_Emphasis">Engineers</text:span> can focus on the operational context, Baseline Composition, image construction, infrastructure deployment, provider abstraction, dependency capture, compliance operations, connected and disconnected workflows, and interface behavior.</text:p>
      <text:p text:style-name="Text_20_body"><text:span text:style-name="Strong_20_Emphasis">Cybersecurity Engineers</text:span>, <text:span text:style-name="Strong_20_Emphasis">Compliance Officers</text:span>, <text:span text:style-name="Strong_20_Emphasis">Auditors</text:span>, and <text:span text:style-name="Strong_20_Emphasis">Authorizing Authorities</text:span> can focus on Compliance Assessments, Compliance Findings, Evidence, Provenance, Traceability, transfer controls, and support for authorization activities.</text:p>
      <text:p text:style-name="Text_20_body"><text:span text:style-name="Strong_20_Emphasis">Operators</text:span>, <text:span text:style-name="Strong_20_Emphasis">Application Teams</text:span>, <text:span text:style-name="Strong_20_Emphasis">Product Teams</text:span>, and <text:span text:style-name="Strong_20_Emphasis">Automated Systems</text:span> can focus on the operational sequences, required inputs, produced outputs, deployment activities, disconnected operations, and the <text:a xlink:type="simple" xlink:href="https://wiki.didosolutions.com/dido/99_annexes/annex-b-terms-and-definitions/c/cli" text:style-name="Internet_20_link" text:visited-style-name="Visited_20_Internet_20_Link">Command-Line Interface (CLI)</text:a> or <text:a xlink:type="simple" xlink:href="https://wiki.didosolutions.com/dido/99_annexes/annex-b-terms-and-definitions/w/web_ui" text:style-name="Internet_20_link" text:visited-style-name="Visited_20_Internet_20_Link">Web-Based User Interface (Web UI)</text:a> through which they interact with Crucible.</text:p>
      <text:p text:style-name="Text_20_body">The Crucible documentation distinguishes operational concepts, normative requirements, controlled terminology, and implementation guidance so each audience can identify the information relevant to its responsibilities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7::58:59</meta:creation-date>
    <dc:creator>Generated</dc:creator>
    <dc:date>2026-08-22T17::58:59</dc:date>
    <dc:language>en-US</dc:language>
    <meta:editing-cycles>1</meta:editing-cycles>
    <meta:editing-duration>PT0S</meta:editing-duration>
    <dc:title>dido:02-crusible:01-introduction:01-03-intended-audience:start</dc:title>
  </office:meta>
</office:document-meta>
</file>