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2-crusible:01-introduction:01-02-scope:start"/><text:bookmark-start text:name="__RefHeading___scope_1"/><text:bookmark-start text:name="scope"/>1.2 Scope<text:bookmark-end text:name="__RefHeading___scope_1"/><text:bookmark-end text:name="scope"/></text:h>
      <text:p text:style-name="Text_20_body"><text:a xlink:type="simple" xlink:href="https://wiki.didosolutions.com/dido/02-crusible/01-introduction/start" text:style-name="Internet_20_link" text:visited-style-name="Visited_20_Internet_20_Link">Go to 1. Introduction</text:a></text:p>
      <text:p text:style-name="Text_20_body"><text:a xlink:type="simple" xlink:href="https://wiki.didosolutions.com/dido/99_annexes/annex-b-terms-and-definitions/c/crucible" text:style-name="Internet_20_link" text:visited-style-name="Visited_20_Internet_20_Link">Crucible</text:a> addresses the controlled construction, hardening, assessment, transfer, deployment, operation, maintenance, verification, and reproduction of software and <text:a xlink:type="simple" xlink:href="https://wiki.didosolutions.com/dido/99_annexes/annex-b-terms-and-definitions/i/infrastructure_environment" text:style-name="Internet_20_link" text:visited-style-name="Visited_20_Internet_20_Link">Infrastructure Environments</text:a>.</text:p>
      <text:h text:style-name="Heading_20_2" text:outline-level="2"><text:bookmark-start text:name="__RefHeading___in_scope_2"/><text:bookmark-start text:name="in_scope"/>In Scope<text:bookmark-end text:name="__RefHeading___in_scope_2"/><text:bookmark-end text:name="in_scope"/></text:h>
      <text:p text:style-name="Text_20_body">The scope of Crucible includes:</text:p>
      <text:p text:style-name="Text_20_body">Definition, selection, reuse, and composition of version-controlled <text:a xlink:type="simple" xlink:href="https://wiki.didosolutions.com/dido/99_annexes/annex-b-terms-and-definitions/b/baseline" text:style-name="Internet_20_link" text:visited-style-name="Visited_20_Internet_20_Link">Baselines</text:a>Use of <text:a xlink:type="simple" xlink:href="https://wiki.didosolutions.com/dido/99_annexes/annex-b-terms-and-definitions/d/declarative_description" text:style-name="Internet_20_link" text:visited-style-name="Visited_20_Internet_20_Link">Declarative Descriptions</text:a> to identify intended environments, inputs, providers, compliance criteria, and lifecycle operationsConstruction, hardening, signing, verification, promotion, and replacement of <text:a xlink:type="simple" xlink:href="https://wiki.didosolutions.com/dido/99_annexes/annex-b-terms-and-definitions/m/machine_image" text:style-name="Internet_20_link" text:visited-style-name="Visited_20_Internet_20_Link">Machine Images</text:a>Construction and management of container imagesDefinition and deployment of infrastructure through <text:a xlink:type="simple" xlink:href="https://wiki.didosolutions.com/dido/99_annexes/annex-b-terms-and-definitions/i/iac" text:style-name="Internet_20_link" text:visited-style-name="Visited_20_Internet_20_Link">Infrastructure as Code (IaC)</text:a>Separation of provider-independent intent from provider-specific implementation through <text:a xlink:type="simple" xlink:href="https://wiki.didosolutions.com/dido/99_annexes/annex-b-terms-and-definitions/p/provider_abstraction" text:style-name="Internet_20_link" text:visited-style-name="Visited_20_Internet_20_Link">Provider Abstraction</text:a><text:a xlink:type="simple" xlink:href="https://wiki.didosolutions.com/dido/99_annexes/annex-b-terms-and-definitions/d/dependency_capture" text:style-name="Internet_20_link" text:visited-style-name="Visited_20_Internet_20_Link">Dependency Capture</text:a> and preservation of <text:a xlink:type="simple" xlink:href="https://wiki.didosolutions.com/dido/99_annexes/annex-b-terms-and-definitions/b/build_dependency" text:style-name="Internet_20_link" text:visited-style-name="Visited_20_Internet_20_Link">Build Dependencies</text:a> in a <text:a xlink:type="simple" xlink:href="https://wiki.didosolutions.com/dido/99_annexes/annex-b-terms-and-definitions/d/dependency_store" text:style-name="Internet_20_link" text:visited-style-name="Visited_20_Internet_20_Link">Dependency Store</text:a>Preparation, export, import, and controlled transfer of <text:a xlink:type="simple" xlink:href="https://wiki.didosolutions.com/dido/99_annexes/annex-b-terms-and-definitions/t/transfer_bundle" text:style-name="Internet_20_link" text:visited-style-name="Visited_20_Internet_20_Link">Transfer Bundles</text:a>Population of <text:a xlink:type="simple" xlink:href="https://wiki.didosolutions.com/dido/99_annexes/annex-b-terms-and-definitions/o/offline_repository" text:style-name="Internet_20_link" text:visited-style-name="Visited_20_Internet_20_Link">Offline Repositories</text:a> within <text:a xlink:type="simple" xlink:href="https://wiki.didosolutions.com/dido/99_annexes/annex-b-terms-and-definitions/d/disconnected_environment" text:style-name="Internet_20_link" text:visited-style-name="Visited_20_Internet_20_Link">Disconnected Environments</text:a>Deployment and validation of infrastructure resources, virtual machines, Kubernetes clusters, containerized workloads, and platform servicesDeployment rollbackAutomated <text:a xlink:type="simple" xlink:href="https://wiki.didosolutions.com/dido/99_annexes/annex-b-terms-and-definitions/c/compliance_assessment" text:style-name="Internet_20_link" text:visited-style-name="Visited_20_Internet_20_Link">Compliance Assessment</text:a> using <text:a xlink:type="simple" xlink:href="https://wiki.didosolutions.com/dido/99_annexes/annex-b-terms-and-definitions/c/cac" text:style-name="Internet_20_link" text:visited-style-name="Visited_20_Internet_20_Link">Compliance as Code (CaC)</text:a>Generation and preservation of <text:a xlink:type="simple" xlink:href="https://wiki.didosolutions.com/dido/99_annexes/annex-b-terms-and-definitions/c/compliance_finding" text:style-name="Internet_20_link" text:visited-style-name="Visited_20_Internet_20_Link">Compliance Findings</text:a>, <text:a xlink:type="simple" xlink:href="https://wiki.didosolutions.com/dido/99_annexes/annex-b-terms-and-definitions/p/provenance" text:style-name="Internet_20_link" text:visited-style-name="Visited_20_Internet_20_Link">Provenance</text:a>, <text:a xlink:type="simple" xlink:href="https://wiki.didosolutions.com/dido/99_annexes/annex-b-terms-and-definitions/t/traceability" text:style-name="Internet_20_link" text:visited-style-name="Visited_20_Internet_20_Link">Traceability</text:a>, and <text:a xlink:type="simple" xlink:href="https://wiki.didosolutions.com/dido/99_annexes/annex-b-terms-and-definitions/e/evidence" text:style-name="Internet_20_link" text:visited-style-name="Visited_20_Internet_20_Link">Evidence</text:a>Support for security-control implementation Evidence used in Security Control Traceability Matrix, Risk Management Framework, and Authority to Operate activitiesReproduction of controlled environments from identified inputs and recorded lifecycle informationIntegration with Git-based Workflows, GitOps Workflows, and CI/CD PipelinesAccess through a Command-Line Interface and a Web-Based User InterfaceExtension through provider, platform, image, compliance, and tooling integration pointsCrucible applies across <text:a xlink:type="simple" xlink:href="https://wiki.didosolutions.com/dido/99_annexes/annex-b-terms-and-definitions/c/cloud_environment" text:style-name="Internet_20_link" text:visited-style-name="Visited_20_Internet_20_Link">Cloud Environments</text:a>, <text:a xlink:type="simple" xlink:href="https://wiki.didosolutions.com/dido/99_annexes/annex-b-terms-and-definitions/o/on-premises_environment" text:style-name="Internet_20_link" text:visited-style-name="Visited_20_Internet_20_Link">On-Premises Environments</text:a>, <text:a xlink:type="simple" xlink:href="https://wiki.didosolutions.com/dido/99_annexes/annex-b-terms-and-definitions/h/hybrid_environment" text:style-name="Internet_20_link" text:visited-style-name="Visited_20_Internet_20_Link">Hybrid Environments</text:a>, <text:a xlink:type="simple" xlink:href="https://wiki.didosolutions.com/dido/99_annexes/annex-b-terms-and-definitions/c/connected_environment" text:style-name="Internet_20_link" text:visited-style-name="Visited_20_Internet_20_Link">Connected Environments</text:a>, <text:a xlink:type="simple" xlink:href="https://wiki.didosolutions.com/dido/99_annexes/annex-b-terms-and-definitions/d/disconnected_environment" text:style-name="Internet_20_link" text:visited-style-name="Visited_20_Internet_20_Link">Disconnected Environments</text:a>, and <text:a xlink:type="simple" xlink:href="https://wiki.didosolutions.com/dido/99_annexes/annex-b-terms-and-definitions/a/air-gapped_environment" text:style-name="Internet_20_link" text:visited-style-name="Visited_20_Internet_20_Link">Air-Gapped Environments</text:a>.</text:p>
      <text:h text:style-name="Heading_20_2" text:outline-level="2"><text:bookmark-start text:name="__RefHeading___out_of_scope_3"/><text:bookmark-start text:name="out_of_scope"/>Out of Scope<text:bookmark-end text:name="__RefHeading___out_of_scope_3"/><text:bookmark-end text:name="out_of_scope"/></text:h>
      <text:p text:style-name="Text_20_body">The scope of Crucible does not include:</text:p>
      <text:p text:style-name="Text_20_body">Definition or implementation of the mission-specific functionality that distinguishes a product or delivers its mission valueDefinition of the legal, regulatory, contractual, or organizational criteria governing a particular system or deploymentGranting <text:a xlink:type="simple" xlink:href="https://wiki.didosolutions.com/dido/99_annexes/annex-b-terms-and-definitions/a/accreditation" text:style-name="Internet_20_link" text:visited-style-name="Visited_20_Internet_20_Link">Accreditation</text:a>, <text:a xlink:type="simple" xlink:href="https://wiki.didosolutions.com/dido/99_annexes/annex-b-terms-and-definitions/o/operational_approval" text:style-name="Internet_20_link" text:visited-style-name="Visited_20_Internet_20_Link">Operational Approval</text:a>, or an <text:a xlink:type="simple" xlink:href="https://wiki.didosolutions.com/dido/99_annexes/annex-b-terms-and-definitions/a/ato" text:style-name="Internet_20_link" text:visited-style-name="Visited_20_Internet_20_Link">Authority to Operate (ATO)</text:a>Replacement of the responsible governance, assessment, compliance, or authorizing authoritiesMandating a particular cloud provider, infrastructure platform, operating system, compliance scanner, package manager, build tool, or automation technologyElimination of product-specific configuration, Baselines, security criteria, provider integrations, or operational decisionsAssumption of responsibility for product-specific risk acceptance, deployment approval, or operational authorizationThe responsible authorities, standards bodies, policies, contracts, and governance organizations establish the criteria that apply to a particular system or deployment.</text:p>
      <text:p text:style-name="Text_20_body">Crucible produces and preserves controlled artifacts, assessment results, Traceability, Provenance, and Evidence that support accreditation, approval, and authorization determinations, but Crucible does not make those determinations.</text:p>
      <text:p text:style-name="Text_20_body">Different implementations can use different technologies while preserving the defined architectural contracts, lifecycle controls, Evidence obligations, and provider-independent behavior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47:51</meta:creation-date>
    <dc:creator>Generated</dc:creator>
    <dc:date>2026-08-22T17::47:51</dc:date>
    <dc:language>en-US</dc:language>
    <meta:editing-cycles>1</meta:editing-cycles>
    <meta:editing-duration>PT0S</meta:editing-duration>
    <dc:title>dido:02-crusible:01-introduction:01-02-scope:start</dc:title>
  </office:meta>
</office:document-meta>
</file>