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02-crusible:00-toc:start"/><text:bookmark-start text:name="__RefHeading___table_of_contents_1"/><text:bookmark-start text:name="table_of_contents"/>Table of Contents<text:bookmark-end text:name="__RefHeading___table_of_contents_1"/><text:bookmark-end text:name="table_of_contents"/></text:h>
      <text:a xlink:type="simple" xlink:href="https://wiki.didosolutions.com/dido/02-crusible/01-introduction/start" text:style-name="Internet_20_link" text:visited-style-name="Visited_20_Internet_20_Link">1. Introduction</text:a>
      <text:a xlink:type="simple" xlink:href="https://wiki.didosolutions.com/dido/02-crusible/01-introduction/01-01-purpose" text:style-name="Internet_20_link" text:visited-style-name="Visited_20_Internet_20_Link">1.1 Purpose</text:a>
      <text:a xlink:type="simple" xlink:href="https://wiki.didosolutions.com/dido/02-crusible/01-introduction/01-02-scope" text:style-name="Internet_20_link" text:visited-style-name="Visited_20_Internet_20_Link">1.2 Scope</text:a>
      <text:a xlink:type="simple" xlink:href="https://wiki.didosolutions.com/dido/02-crusible/01-introduction/01-03-intended-audience" text:style-name="Internet_20_link" text:visited-style-name="Visited_20_Internet_20_Link">1.3 Intended Audience</text:a>
      <text:a xlink:type="simple" xlink:href="https://wiki.didosolutions.com/dido/02-crusible/01-introduction/01-04-how-to-use-this-wiki" text:style-name="Internet_20_link" text:visited-style-name="Visited_20_Internet_20_Link">1.4 How to Use This Wiki</text:a>
      <text:a xlink:type="simple" xlink:href="https://wiki.didosolutions.com/dido/02-crusible/01-introduction/01-05-document-conventions" text:style-name="Internet_20_link" text:visited-style-name="Visited_20_Internet_20_Link">1.5 Document Conventions</text:a>
      <text:a xlink:type="simple" xlink:href="https://wiki.didosolutions.com/dido/02-crusible/02-operational-purpose-and-mission/start" text:style-name="Internet_20_link" text:visited-style-name="Visited_20_Internet_20_Link">2. Operational Purpose and Mission</text:a>
      <text:a xlink:type="simple" xlink:href="https://wiki.didosolutions.com/dido/02-crusible/02-operational-purpose-and-mission/02-01-operational-need" text:style-name="Internet_20_link" text:visited-style-name="Visited_20_Internet_20_Link">2.1 Operational Need</text:a>
      <text:a xlink:type="simple" xlink:href="https://wiki.didosolutions.com/dido/02-crusible/02-operational-purpose-and-mission/02-02-crucible-mission" text:style-name="Internet_20_link" text:visited-style-name="Visited_20_Internet_20_Link">2.2 Crucible Mission</text:a>
      <text:a xlink:type="simple" xlink:href="https://wiki.didosolutions.com/dido/02-crusible/02-operational-purpose-and-mission/02-03-operational-objectives" text:style-name="Internet_20_link" text:visited-style-name="Visited_20_Internet_20_Link">2.3 Operational Objectives</text:a>
      <text:a xlink:type="simple" xlink:href="https://wiki.didosolutions.com/dido/02-crusible/02-operational-purpose-and-mission/02-04-operational-boundaries" text:style-name="Internet_20_link" text:visited-style-name="Visited_20_Internet_20_Link">2.4 Operational Boundaries</text:a>
      <text:a xlink:type="simple" xlink:href="https://wiki.didosolutions.com/dido/02-crusible/02-operational-purpose-and-mission/02-05-assumptions-and-constraints" text:style-name="Internet_20_link" text:visited-style-name="Visited_20_Internet_20_Link">2.5 Assumptions and Constraints</text:a>
      <text:a xlink:type="simple" xlink:href="https://wiki.didosolutions.com/dido/02-crusible/03-operational-context/start" text:style-name="Internet_20_link" text:visited-style-name="Visited_20_Internet_20_Link">3. Operational Context</text:a>
      <text:a xlink:type="simple" xlink:href="https://wiki.didosolutions.com/dido/02-crusible/03-operational-context/03-01-connected-environments" text:style-name="Internet_20_link" text:visited-style-name="Visited_20_Internet_20_Link">3.1 Connected Environments</text:a>
      <text:a xlink:type="simple" xlink:href="https://wiki.didosolutions.com/dido/02-crusible/03-operational-context/03-02-disconnected-environments" text:style-name="Internet_20_link" text:visited-style-name="Visited_20_Internet_20_Link">3.2 Disconnected Environments</text:a>
      <text:a xlink:type="simple" xlink:href="https://wiki.didosolutions.com/dido/02-crusible/03-operational-context/03-03-air-gapped-environments" text:style-name="Internet_20_link" text:visited-style-name="Visited_20_Internet_20_Link">3.3 Air-Gapped Environments</text:a>
      <text:a xlink:type="simple" xlink:href="https://wiki.didosolutions.com/dido/02-crusible/03-operational-context/03-04-infrastructure-environments" text:style-name="Internet_20_link" text:visited-style-name="Visited_20_Internet_20_Link">3.4 Infrastructure Environments</text:a>
      <text:a xlink:type="simple" xlink:href="https://wiki.didosolutions.com/dido/02-crusible/03-operational-context/03-05-deployment-targets" text:style-name="Internet_20_link" text:visited-style-name="Visited_20_Internet_20_Link">3.5 Deployment Targets</text:a>
      <text:a xlink:type="simple" xlink:href="https://wiki.didosolutions.com/dido/02-crusible/03-operational-context/03-06-security-domains" text:style-name="Internet_20_link" text:visited-style-name="Visited_20_Internet_20_Link">3.6 Security Domains</text:a>
      <text:a xlink:type="simple" xlink:href="https://wiki.didosolutions.com/dido/02-crusible/03-operational-context/03-07-transfer-boundaries" text:style-name="Internet_20_link" text:visited-style-name="Visited_20_Internet_20_Link">3.7 Transfer Boundaries</text:a>
      <text:a xlink:type="simple" xlink:href="https://wiki.didosolutions.com/dido/02-crusible/04-actors-and-responsibilities/start" text:style-name="Internet_20_link" text:visited-style-name="Visited_20_Internet_20_Link">4. Actors and Responsibilities</text:a>
      <text:a xlink:type="simple" xlink:href="https://wiki.didosolutions.com/dido/02-crusible/04-actors-and-responsibilities/04-01-developer" text:style-name="Internet_20_link" text:visited-style-name="Visited_20_Internet_20_Link">4.1 Developer</text:a>
      <text:a xlink:type="simple" xlink:href="https://wiki.didosolutions.com/dido/02-crusible/04-actors-and-responsibilities/04-02-devsecops-engineer" text:style-name="Internet_20_link" text:visited-style-name="Visited_20_Internet_20_Link">4.2 DevSecOps Engineer</text:a>
      <text:a xlink:type="simple" xlink:href="https://wiki.didosolutions.com/dido/02-crusible/04-actors-and-responsibilities/04-03-platform-engineer" text:style-name="Internet_20_link" text:visited-style-name="Visited_20_Internet_20_Link">4.3 Platform Engineer</text:a>
      <text:a xlink:type="simple" xlink:href="https://wiki.didosolutions.com/dido/02-crusible/04-actors-and-responsibilities/04-04-security-and-compliance-officer" text:style-name="Internet_20_link" text:visited-style-name="Visited_20_Internet_20_Link">4.4 Security and Compliance Officer</text:a>
      <text:a xlink:type="simple" xlink:href="https://wiki.didosolutions.com/dido/02-crusible/04-actors-and-responsibilities/04-05-enclave-operator" text:style-name="Internet_20_link" text:visited-style-name="Visited_20_Internet_20_Link">4.5 Enclave Operator</text:a>
      <text:a xlink:type="simple" xlink:href="https://wiki.didosolutions.com/dido/02-crusible/04-actors-and-responsibilities/04-06-ci-cd-system" text:style-name="Internet_20_link" text:visited-style-name="Visited_20_Internet_20_Link">4.6 CI/CD System</text:a>
      <text:a xlink:type="simple" xlink:href="https://wiki.didosolutions.com/dido/02-crusible/04-actors-and-responsibilities/04-07-external-tools-and-services" text:style-name="Internet_20_link" text:visited-style-name="Visited_20_Internet_20_Link">4.7 External Tools and Services</text:a>
      <text:a xlink:type="simple" xlink:href="https://wiki.didosolutions.com/dido/02-crusible/05-operational-concept/start" text:style-name="Internet_20_link" text:visited-style-name="Visited_20_Internet_20_Link">5. Operational Concept</text:a>
      <text:a xlink:type="simple" xlink:href="https://wiki.didosolutions.com/dido/02-crusible/05-operational-concept/05-01-prepare-the-workspace" text:style-name="Internet_20_link" text:visited-style-name="Visited_20_Internet_20_Link">5.1 Prepare the Workspace</text:a>
      <text:a xlink:type="simple" xlink:href="https://wiki.didosolutions.com/dido/02-crusible/05-operational-concept/05-02-select-and-compose-baselines" text:style-name="Internet_20_link" text:visited-style-name="Visited_20_Internet_20_Link">5.2 Select and Compose Baselines</text:a>
      <text:a xlink:type="simple" xlink:href="https://wiki.didosolutions.com/dido/02-crusible/05-operational-concept/05-03-build-machine-and-container-images" text:style-name="Internet_20_link" text:visited-style-name="Visited_20_Internet_20_Link">5.3 Build Machine and Container Images</text:a>
      <text:a xlink:type="simple" xlink:href="https://wiki.didosolutions.com/dido/02-crusible/05-operational-concept/05-04-capture-and-preserve-dependencies" text:style-name="Internet_20_link" text:visited-style-name="Visited_20_Internet_20_Link">5.4 Capture and Preserve Dependencies</text:a>
      <text:a xlink:type="simple" xlink:href="https://wiki.didosolutions.com/dido/02-crusible/05-operational-concept/05-05-perform-compliance-assessment" text:style-name="Internet_20_link" text:visited-style-name="Visited_20_Internet_20_Link">5.5 Perform Compliance Assessment</text:a>
      <text:a xlink:type="simple" xlink:href="https://wiki.didosolutions.com/dido/02-crusible/05-operational-concept/05-06-deploy-infrastructure-and-platform-services" text:style-name="Internet_20_link" text:visited-style-name="Visited_20_Internet_20_Link">5.6 Deploy Infrastructure and Platform Services</text:a>
      <text:a xlink:type="simple" xlink:href="https://wiki.didosolutions.com/dido/02-crusible/05-operational-concept/05-07-validate-the-deployment" text:style-name="Internet_20_link" text:visited-style-name="Visited_20_Internet_20_Link">5.7 Validate the Deployment</text:a>
      <text:a xlink:type="simple" xlink:href="https://wiki.didosolutions.com/dido/02-crusible/05-operational-concept/05-08-produce-operational-evidence" text:style-name="Internet_20_link" text:visited-style-name="Visited_20_Internet_20_Link">5.8 Produce Operational Evidence</text:a>
      <text:a xlink:type="simple" xlink:href="https://wiki.didosolutions.com/dido/02-crusible/05-operational-concept/05-09-complete-the-operational-cycle" text:style-name="Internet_20_link" text:visited-style-name="Visited_20_Internet_20_Link">5.9 Complete the Operational Cycle</text:a>
      <text:a xlink:type="simple" xlink:href="https://wiki.didosolutions.com/dido/02-crusible/06-connected-operations/start" text:style-name="Internet_20_link" text:visited-style-name="Visited_20_Internet_20_Link">6. Connected Operations</text:a>
      <text:a xlink:type="simple" xlink:href="https://wiki.didosolutions.com/dido/02-crusible/06-connected-operations/06-01-ci-cd-initiated-execution" text:style-name="Internet_20_link" text:visited-style-name="Visited_20_Internet_20_Link">6.1 CI/CD-Initiated Execution</text:a>
      <text:a xlink:type="simple" xlink:href="https://wiki.didosolutions.com/dido/02-crusible/06-connected-operations/06-02-git-based-and-gitops-workflows" text:style-name="Internet_20_link" text:visited-style-name="Visited_20_Internet_20_Link">6.2 Git-Based and GitOps Workflows</text:a>
      <text:a xlink:type="simple" xlink:href="https://wiki.didosolutions.com/dido/02-crusible/06-connected-operations/06-03-baseline-repository-consumption" text:style-name="Internet_20_link" text:visited-style-name="Visited_20_Internet_20_Link">6.3 Baseline Repository Consumption</text:a>
      <text:a xlink:type="simple" xlink:href="https://wiki.didosolutions.com/dido/02-crusible/06-connected-operations/06-04-image-build-and-promotion" text:style-name="Internet_20_link" text:visited-style-name="Visited_20_Internet_20_Link">6.4 Image Build and Promotion</text:a>
      <text:a xlink:type="simple" xlink:href="https://wiki.didosolutions.com/dido/02-crusible/06-connected-operations/06-05-infrastructure-deployment" text:style-name="Internet_20_link" text:visited-style-name="Visited_20_Internet_20_Link">6.5 Infrastructure Deployment</text:a>
      <text:a xlink:type="simple" xlink:href="https://wiki.didosolutions.com/dido/02-crusible/06-connected-operations/06-06-multi-cloud-and-hybrid-cloud-operations" text:style-name="Internet_20_link" text:visited-style-name="Visited_20_Internet_20_Link">6.6 Multi-Cloud and Hybrid-Cloud Operations</text:a>
      <text:a xlink:type="simple" xlink:href="https://wiki.didosolutions.com/dido/02-crusible/06-connected-operations/06-07-edge-deployment" text:style-name="Internet_20_link" text:visited-style-name="Visited_20_Internet_20_Link">6.7 Edge Deployment</text:a>
      <text:a xlink:type="simple" xlink:href="https://wiki.didosolutions.com/dido/02-crusible/06-connected-operations/06-08-centralized-management-of-distributed-environments" text:style-name="Internet_20_link" text:visited-style-name="Visited_20_Internet_20_Link">6.8 Centralized Management of Distributed Environments</text:a>
      <text:a xlink:type="simple" xlink:href="https://wiki.didosolutions.com/dido/02-crusible/07-disconnected-and-air-gapped-operations/start" text:style-name="Internet_20_link" text:visited-style-name="Visited_20_Internet_20_Link">7. Disconnected and Air-Gapped Operations</text:a>
      <text:a xlink:type="simple" xlink:href="https://wiki.didosolutions.com/dido/02-crusible/07-disconnected-and-air-gapped-operations/07-01-capture-build-dependencies" text:style-name="Internet_20_link" text:visited-style-name="Visited_20_Internet_20_Link">7.1 Capture Build Dependencies</text:a>
      <text:a xlink:type="simple" xlink:href="https://wiki.didosolutions.com/dido/02-crusible/07-disconnected-and-air-gapped-operations/07-02-preserve-dependencies" text:style-name="Internet_20_link" text:visited-style-name="Visited_20_Internet_20_Link">7.2 Preserve Dependencies in the Dependency Store</text:a>
      <text:a xlink:type="simple" xlink:href="https://wiki.didosolutions.com/dido/02-crusible/07-disconnected-and-air-gapped-operations/07-03-produce-the-transfer-bundle" text:style-name="Internet_20_link" text:visited-style-name="Visited_20_Internet_20_Link">7.3 Produce the Transfer Bundle</text:a>
      <text:a xlink:type="simple" xlink:href="https://wiki.didosolutions.com/dido/02-crusible/07-disconnected-and-air-gapped-operations/07-04-transfer-across-the-boundary" text:style-name="Internet_20_link" text:visited-style-name="Visited_20_Internet_20_Link">7.4 Transfer Across the Boundary</text:a>
      <text:a xlink:type="simple" xlink:href="https://wiki.didosolutions.com/dido/02-crusible/07-disconnected-and-air-gapped-operations/07-05-import-the-transfer-bundle" text:style-name="Internet_20_link" text:visited-style-name="Visited_20_Internet_20_Link">7.5 Import the Transfer Bundle</text:a>
      <text:a xlink:type="simple" xlink:href="https://wiki.didosolutions.com/dido/02-crusible/07-disconnected-and-air-gapped-operations/07-06-populate-offline-repositories" text:style-name="Internet_20_link" text:visited-style-name="Visited_20_Internet_20_Link">7.6 Populate Offline Repositories</text:a>
      <text:a xlink:type="simple" xlink:href="https://wiki.didosolutions.com/dido/02-crusible/07-disconnected-and-air-gapped-operations/07-07-rebuild-and-deploy-in-a-disconnected-environment" text:style-name="Internet_20_link" text:visited-style-name="Visited_20_Internet_20_Link">7.7 Rebuild and Deploy in a Disconnected Environment</text:a>
      <text:a xlink:type="simple" xlink:href="https://wiki.didosolutions.com/dido/02-crusible/07-disconnected-and-air-gapped-operations/07-08-preserve-traceability-across-environments" text:style-name="Internet_20_link" text:visited-style-name="Visited_20_Internet_20_Link">7.8 Preserve Traceability Across Environments</text:a>
      <text:a xlink:type="simple" xlink:href="https://wiki.didosolutions.com/dido/02-crusible/08-compliance-and-authorization-operations/start" text:style-name="Internet_20_link" text:visited-style-name="Visited_20_Internet_20_Link">8. Compliance and Authorization Operations</text:a>
      <text:a xlink:type="simple" xlink:href="https://wiki.didosolutions.com/dido/02-crusible/08-compliance-and-authorization-operations/08-01-define-compliance-baselines" text:style-name="Internet_20_link" text:visited-style-name="Visited_20_Internet_20_Link">8.1 Define Compliance Baselines</text:a>
      <text:a xlink:type="simple" xlink:href="https://wiki.didosolutions.com/dido/02-crusible/08-compliance-and-authorization-operations/08-02-execute-compliance-scans" text:style-name="Internet_20_link" text:visited-style-name="Visited_20_Internet_20_Link">8.2 Execute Compliance Scans</text:a>
      <text:a xlink:type="simple" xlink:href="https://wiki.didosolutions.com/dido/02-crusible/08-compliance-and-authorization-operations/08-03-generate-compliance-reports" text:style-name="Internet_20_link" text:visited-style-name="Visited_20_Internet_20_Link">8.3 Generate Compliance Reports</text:a>
      <text:a xlink:type="simple" xlink:href="https://wiki.didosolutions.com/dido/02-crusible/08-compliance-and-authorization-operations/08-04-generate-compliance-evidence-artifacts" text:style-name="Internet_20_link" text:visited-style-name="Visited_20_Internet_20_Link">8.4 Generate Compliance Evidence Artifacts</text:a>
      <text:a xlink:type="simple" xlink:href="https://wiki.didosolutions.com/dido/02-crusible/08-compliance-and-authorization-operations/08-05-support-disa-stig-compliance" text:style-name="Internet_20_link" text:visited-style-name="Visited_20_Internet_20_Link">8.5 Support DISA STIG Compliance</text:a>
      <text:a xlink:type="simple" xlink:href="https://wiki.didosolutions.com/dido/02-crusible/08-compliance-and-authorization-operations/08-06-support-fedramp-compliance" text:style-name="Internet_20_link" text:visited-style-name="Visited_20_Internet_20_Link">8.6 Support FedRAMP Compliance</text:a>
      <text:a xlink:type="simple" xlink:href="https://wiki.didosolutions.com/dido/02-crusible/08-compliance-and-authorization-operations/08-07-support-user-defined-compliance-frameworks" text:style-name="Internet_20_link" text:visited-style-name="Visited_20_Internet_20_Link">8.7 Support User-Defined Compliance Frameworks</text:a>
      <text:a xlink:type="simple" xlink:href="https://wiki.didosolutions.com/dido/02-crusible/08-compliance-and-authorization-operations/08-08-generate-sctm-evidence" text:style-name="Internet_20_link" text:visited-style-name="Visited_20_Internet_20_Link">8.8 Generate SCTM Evidence</text:a>
      <text:a xlink:type="simple" xlink:href="https://wiki.didosolutions.com/dido/02-crusible/08-compliance-and-authorization-operations/08-09-generate-rmf-evidence" text:style-name="Internet_20_link" text:visited-style-name="Visited_20_Internet_20_Link">8.9 Generate RMF Evidence</text:a>
      <text:a xlink:type="simple" xlink:href="https://wiki.didosolutions.com/dido/02-crusible/08-compliance-and-authorization-operations/08-10-generate-ato-evidence" text:style-name="Internet_20_link" text:visited-style-name="Visited_20_Internet_20_Link">8.10 Generate ATO Evidence</text:a>
      <text:a xlink:type="simple" xlink:href="https://wiki.didosolutions.com/dido/02-crusible/08-compliance-and-authorization-operations/08-11-transfer-compliance-findings" text:style-name="Internet_20_link" text:visited-style-name="Visited_20_Internet_20_Link">8.11 Transfer Compliance Findings</text:a>
      <text:a xlink:type="simple" xlink:href="https://wiki.didosolutions.com/dido/02-crusible/09-crucible-interfaces/start" text:style-name="Internet_20_link" text:visited-style-name="Visited_20_Internet_20_Link">9. Crucible Interfaces</text:a>
      <text:a xlink:type="simple" xlink:href="https://wiki.didosolutions.com/dido/02-crusible/09-crucible-interfaces/09-01-shared-interface-operations" text:style-name="Internet_20_link" text:visited-style-name="Visited_20_Internet_20_Link">9.1 Shared Interface Operations</text:a>
      <text:a xlink:type="simple" xlink:href="https://wiki.didosolutions.com/dido/02-crusible/09-crucible-interfaces/09-02-command-line-interface" text:style-name="Internet_20_link" text:visited-style-name="Visited_20_Internet_20_Link">9.2 Command-Line Interface</text:a>
      <text:a xlink:type="simple" xlink:href="https://wiki.didosolutions.com/dido/02-crusible/09-crucible-interfaces/09-03-web-based-user-interface" text:style-name="Internet_20_link" text:visited-style-name="Visited_20_Internet_20_Link">9.3 Web-Based User Interface</text:a>
      <text:a xlink:type="simple" xlink:href="https://wiki.didosolutions.com/dido/02-crusible/09-crucible-interfaces/09-04-interactive-and-noninteractive-execution" text:style-name="Internet_20_link" text:visited-style-name="Visited_20_Internet_20_Link">9.4 Interactive and Noninteractive Execution</text:a>
      <text:a xlink:type="simple" xlink:href="https://wiki.didosolutions.com/dido/02-crusible/09-crucible-interfaces/09-05-interface-results-and-status" text:style-name="Internet_20_link" text:visited-style-name="Visited_20_Internet_20_Link">9.5 Interface Results and Status</text:a>
      <text:a xlink:type="simple" xlink:href="https://wiki.didosolutions.com/dido/02-crusible/99-annexes/start" text:style-name="Internet_20_link" text:visited-style-name="Visited_20_Internet_20_Link">Annexes</text:a>
      <text:a xlink:type="simple" xlink:href="https://wiki.didosolutions.com/dido/02-crusible/99-annexes/annex-b/start" text:style-name="Internet_20_link" text:visited-style-name="Visited_20_Internet_20_Link">Annex B: References</text:a>
      <text:a xlink:type="simple" xlink:href="https://wiki.didosolutions.com/dido/02-crusible/99-annexes/annex-c-requirements/start" text:style-name="Internet_20_link" text:visited-style-name="Visited_20_Internet_20_Link">Annex C: Requirements</text:a>
      <text:a xlink:type="simple" xlink:href="https://wiki.didosolutions.com/dido/02-crusible/99-annexes/annex-c-requirements/01-mission-objectives/start" text:style-name="Internet_20_link" text:visited-style-name="Visited_20_Internet_20_Link">C.1 Mission Objectives</text:a>
      <text:a xlink:type="simple" xlink:href="https://wiki.didosolutions.com/dido/02-crusible/99-annexes/annex-c-requirements/02-operational-requirements/start" text:style-name="Internet_20_link" text:visited-style-name="Visited_20_Internet_20_Link">C.2 Operational Requirements</text:a>
      <text:a xlink:type="simple" xlink:href="https://wiki.didosolutions.com/dido/02-crusible/99-annexes/annex-c-requirements/03-functional-requirements/start" text:style-name="Internet_20_link" text:visited-style-name="Visited_20_Internet_20_Link">C.3 Functional Requirements</text:a>
      <text:a xlink:type="simple" xlink:href="https://wiki.didosolutions.com/dido/02-crusible/99-annexes/annex-d-issues/start" text:style-name="Internet_20_link" text:visited-style-name="Visited_20_Internet_20_Link">Annex D: Issue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9:29</meta:creation-date>
    <dc:creator>Generated</dc:creator>
    <dc:date>2026-08-24T00::19:29</dc:date>
    <dc:language>en-US</dc:language>
    <meta:editing-cycles>1</meta:editing-cycles>
    <meta:editing-duration>PT0S</meta:editing-duration>
    <dc:title>dido:02-crusible:00-toc:start</dc:title>
  </office:meta>
</office:document-meta>
</file>