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start"/><text:bookmark-start text:name="__RefHeading___federated_data_interpretation_systems_reference_architecture_fdis-ra_1"/><text:bookmark-start text:name="federated_data_interpretation_systems_reference_architecture_fdis-ra"/>Federated Data Interpretation Systems Reference Architecture (FDIS-RA)<text:bookmark-end text:name="__RefHeading___federated_data_interpretation_systems_reference_architecture_fdis-ra_1"/><text:bookmark-end text:name="federated_data_interpretation_systems_reference_architecture_fdis-ra"/></text:h>
      <text:p text:style-name="Text_20_body"><text:a xlink:type="simple" xlink:href="https://wiki.didosolutions.com/dido/start" text:style-name="Internet_20_link" text:visited-style-name="Visited_20_Internet_20_Link">Go to General Topics</text:a></text:p>
      <text:h text:style-name="Heading_20_3" text:outline-level="3"><text:bookmark-start text:name="__RefHeading___purpose_of_this_response_2"/><text:bookmark-start text:name="purpose_of_this_response"/>Purpose of This Response<text:bookmark-end text:name="__RefHeading___purpose_of_this_response_2"/><text:bookmark-end text:name="purpose_of_this_response"/></text:h>
      <text:p text:style-name="Text_20_body">The Federated Data Interpretation Systems Reference Architecture (FDIS-RA) is a proposed response to the <text:a xlink:type="simple" xlink:href="https://wiki.didosolutions.com/dido/00-sip-ra/start" text:style-name="Internet_20_link" text:visited-style-name="Visited_20_Internet_20_Link">Structured Information Processing Reference Architecture (SIP-RA) Request for Proposal</text:a>.</text:p>
      <text:p text:style-name="Text_20_body">FDIS-RA defines a platform-independent Reference Architecture for the governed interpretation, validation, comparison, and analysis of structured information artifacts in regulated and mission-critical environments. The architecture applies the separation of data, structure, semantics, and interpretation required by SIP-RA to federated systems that process reported information across organisational, jurisdictional, and technological boundaries.</text:p>
      <text:p text:style-name="Text_20_body">The proposed architecture defines governed processing flows, explicit architectural boundaries, version-controlled interfaces, semantic and interpretive lifecycle controls, and traceability mechanisms that preserve evidentiary integrity and support reproducible interpretation. FDIS-RA provides the architectural response through which the SIP-RA requirements are realised for federated data interpretation systems without prescribing specific implementation technologies, products, transport mechanisms, or deployment topologies.</text:p>
      <text:h text:style-name="Heading_20_2" text:outline-level="2"><text:bookmark-start text:name="__RefHeading___table_of_contents_3"/><text:bookmark-start text:name="table_of_contents"/>Table of Contents<text:bookmark-end text:name="__RefHeading___table_of_contents_3"/><text:bookmark-end text:name="table_of_contents"/></text:h>
      <text:p text:style-name="Text_20_body">* <text:a xlink:type="simple" xlink:href="https://wiki.didosolutions.com/dido/01-fdis-ra/01-introduction/start" text:style-name="Internet_20_link" text:visited-style-name="Visited_20_Internet_20_Link">1. Introduction</text:a></text:p>
      <text:a xlink:type="simple" xlink:href="https://wiki.didosolutions.com/dido/01-fdis-ra/01-introduction/01-1-architectural-context-and-motivation/start" text:style-name="Internet_20_link" text:visited-style-name="Visited_20_Internet_20_Link">1.1 Architectural Context and Motivation</text:a>
      <text:a xlink:type="simple" xlink:href="https://wiki.didosolutions.com/dido/01-fdis-ra/01-introduction/01-2-purpose-and-intent/start" text:style-name="Internet_20_link" text:visited-style-name="Visited_20_Internet_20_Link">1.2 Purpose and Intent</text:a>
      <text:a xlink:type="simple" xlink:href="https://wiki.didosolutions.com/dido/01-fdis-ra/01-introduction/01-3-reference-architecture-definition/start" text:style-name="Internet_20_link" text:visited-style-name="Visited_20_Internet_20_Link">1.3 Reference Architecture Definition</text:a>
      <text:a xlink:type="simple" xlink:href="https://wiki.didosolutions.com/dido/01-fdis-ra/01-introduction/01-4-scope/start" text:style-name="Internet_20_link" text:visited-style-name="Visited_20_Internet_20_Link">1.4 Scope</text:a>
      <text:a xlink:type="simple" xlink:href="https://wiki.didosolutions.com/dido/01-fdis-ra/01-introduction/01-4-scope/01-4-1-in-scope/start" text:style-name="Internet_20_link" text:visited-style-name="Visited_20_Internet_20_Link">1.4.1 In Scope</text:a>
      <text:a xlink:type="simple" xlink:href="https://wiki.didosolutions.com/dido/01-fdis-ra/01-introduction/01-4-scope/01-4-1-in-scope/01-4-1-1-financial-data-interpretation-systems/start" text:style-name="Internet_20_link" text:visited-style-name="Visited_20_Internet_20_Link">1.4.1.1 Financial Data Interpretation Systems</text:a>
      <text:a xlink:type="simple" xlink:href="https://wiki.didosolutions.com/dido/01-fdis-ra/01-introduction/01-4-scope/01-4-1-in-scope/01-4-1-2-semantic-interpretation-and-validation/start" text:style-name="Internet_20_link" text:visited-style-name="Visited_20_Internet_20_Link">1.4.1.2 Semantic Interpretation and Validation</text:a>
      <text:a xlink:type="simple" xlink:href="https://wiki.didosolutions.com/dido/01-fdis-ra/01-introduction/01-4-scope/01-4-1-in-scope/01-4-1-3-architecture-and-interfaces/start" text:style-name="Internet_20_link" text:visited-style-name="Visited_20_Internet_20_Link">1.4.1.3 Architecture and Interfaces</text:a>
      <text:a xlink:type="simple" xlink:href="https://wiki.didosolutions.com/dido/01-fdis-ra/01-introduction/01-4-scope/01-4-1-in-scope/01-4-1-4-standards-applicability-and-coordination/start" text:style-name="Internet_20_link" text:visited-style-name="Visited_20_Internet_20_Link">1.4.1.4 Standards Applicability and Coordination</text:a>
      <text:a xlink:type="simple" xlink:href="https://wiki.didosolutions.com/dido/01-fdis-ra/01-introduction/01-4-scope/01-4-2-out-of-scope/start" text:style-name="Internet_20_link" text:visited-style-name="Visited_20_Internet_20_Link">1.4.2 Out of Scope</text:a>
      <text:a xlink:type="simple" xlink:href="https://wiki.didosolutions.com/dido/01-fdis-ra/01-introduction/01-4-scope/01-4-2-out-of-scope/01-4-2-1-specific-implementations/start" text:style-name="Internet_20_link" text:visited-style-name="Visited_20_Internet_20_Link">1.4.2.1 Specific Implementations</text:a>
      <text:a xlink:type="simple" xlink:href="https://wiki.didosolutions.com/dido/01-fdis-ra/01-introduction/01-4-scope/01-4-2-out-of-scope/01-4-2-2-product-architectures/start" text:style-name="Internet_20_link" text:visited-style-name="Visited_20_Internet_20_Link">1.4.2.2 Product Architectures</text:a>
      <text:a xlink:type="simple" xlink:href="https://wiki.didosolutions.com/dido/01-fdis-ra/01-introduction/01-4-scope/01-4-2-out-of-scope/01-4-2-3-enforcement-policy/start" text:style-name="Internet_20_link" text:visited-style-name="Visited_20_Internet_20_Link">1.4.2.3 Enforcement Policy</text:a>
      <text:a xlink:type="simple" xlink:href="https://wiki.didosolutions.com/dido/01-fdis-ra/01-introduction/01-4-scope/01-4-2-out-of-scope/01-4-2-4-infrastructure-and-platform-standards/start" text:style-name="Internet_20_link" text:visited-style-name="Visited_20_Internet_20_Link">1.4.2.4 Infrastructure and Platform Standards</text:a>
      <text:a xlink:type="simple" xlink:href="https://wiki.didosolutions.com/dido/01-fdis-ra/01-introduction/01-5-intended-audience/start" text:style-name="Internet_20_link" text:visited-style-name="Visited_20_Internet_20_Link">1.5 Intended Audience</text:a>
      <text:a xlink:type="simple" xlink:href="https://wiki.didosolutions.com/dido/01-fdis-ra/01-introduction/01-5-intended-audience/01-5-1-standards-bodies/start" text:style-name="Internet_20_link" text:visited-style-name="Visited_20_Internet_20_Link">1.5.1 Standards Bodies</text:a>
      <text:a xlink:type="simple" xlink:href="https://wiki.didosolutions.com/dido/01-fdis-ra/01-introduction/01-5-intended-audience/01-5-2-regulators-and-supervisory-agencies/start" text:style-name="Internet_20_link" text:visited-style-name="Visited_20_Internet_20_Link">1.5.2 Regulators and Supervisory Agencies</text:a>
      <text:a xlink:type="simple" xlink:href="https://wiki.didosolutions.com/dido/01-fdis-ra/01-introduction/01-5-intended-audience/01-5-3-system-and-enterprise-architects/start" text:style-name="Internet_20_link" text:visited-style-name="Visited_20_Internet_20_Link">1.5.3 System and Enterprise Architects</text:a>
      <text:a xlink:type="simple" xlink:href="https://wiki.didosolutions.com/dido/01-fdis-ra/01-introduction/01-5-intended-audience/01-5-4-technology-providers-and-integrators/start" text:style-name="Internet_20_link" text:visited-style-name="Visited_20_Internet_20_Link">1.5.4 Technology Providers and Integrators</text:a>
      <text:a xlink:type="simple" xlink:href="https://wiki.didosolutions.com/dido/01-fdis-ra/01-introduction/01-5-intended-audience/01-5-5-researchers-and-practitioners-in-semantic-governance-and-regulatory-technology/start" text:style-name="Internet_20_link" text:visited-style-name="Visited_20_Internet_20_Link">1.5.5 Researchers and Practitioners in Semantic Governance and Regulatory Technology</text:a>
      <text:p text:style-name="Text_20_body">* <text:a xlink:type="simple" xlink:href="https://wiki.didosolutions.com/dido/01-fdis-ra/02-background-and-motivation/start" text:style-name="Internet_20_link" text:visited-style-name="Visited_20_Internet_20_Link">2. Background and Motivation</text:a></text:p>
      <text:a xlink:type="simple" xlink:href="https://wiki.didosolutions.com/dido/01-fdis-ra/02-background-and-motivation/02-1-international-context-and-applicability/start" text:style-name="Internet_20_link" text:visited-style-name="Visited_20_Internet_20_Link">2.1 International Context and Applicability</text:a>
      <text:a xlink:type="simple" xlink:href="https://wiki.didosolutions.com/dido/01-fdis-ra/02-background-and-motivation/02-2-the-fdta-context/start" text:style-name="Internet_20_link" text:visited-style-name="Visited_20_Internet_20_Link">2.2 The FDTA Context</text:a>
      <text:a xlink:type="simple" xlink:href="https://wiki.didosolutions.com/dido/01-fdis-ra/02-background-and-motivation/02-2-the-fdta-context/02-2-1-fdta-implementation-timeline/start" text:style-name="Internet_20_link" text:visited-style-name="Visited_20_Internet_20_Link">2.2.1 FDTA Implementation Timeline</text:a>
      <text:a xlink:type="simple" xlink:href="https://wiki.didosolutions.com/dido/01-fdis-ra/02-background-and-motivation/02-2-the-fdta-context/02-2-2-architectural-implications-of-the-fdta-timeline/start" text:style-name="Internet_20_link" text:visited-style-name="Visited_20_Internet_20_Link">2.2.2 Architectural Implications of the FDTA Timeline</text:a>
      <text:a xlink:type="simple" xlink:href="https://wiki.didosolutions.com/dido/01-fdis-ra/02-background-and-motivation/02-3-the-role-of-sbrm/start" text:style-name="Internet_20_link" text:visited-style-name="Visited_20_Internet_20_Link">2.3 The Role of SBRM</text:a>
      <text:a xlink:type="simple" xlink:href="https://wiki.didosolutions.com/dido/01-fdis-ra/02-background-and-motivation/02-3-the-role-of-sbrm/02-3-1-reporting-semantics-as-a-governed-architectural-concern/start" text:style-name="Internet_20_link" text:visited-style-name="Visited_20_Internet_20_Link">2.3.1 Reporting Semantics as a Governed Architectural Concern</text:a>
      <text:a xlink:type="simple" xlink:href="https://wiki.didosolutions.com/dido/01-fdis-ra/02-background-and-motivation/02-3-the-role-of-sbrm/02-3-2-separating-claims-observations-and-interpretations/start" text:style-name="Internet_20_link" text:visited-style-name="Visited_20_Internet_20_Link">2.3.2 Separating Claims, Observations, and Interpretations</text:a>
      <text:a xlink:type="simple" xlink:href="https://wiki.didosolutions.com/dido/01-fdis-ra/02-background-and-motivation/02-3-the-role-of-sbrm/02-3-3-why-sbrm-alone-is-not-enough/start" text:style-name="Internet_20_link" text:visited-style-name="Visited_20_Internet_20_Link">2.3.3 Why SBRM Alone Is Not Enough</text:a>
      <text:a xlink:type="simple" xlink:href="https://wiki.didosolutions.com/dido/01-fdis-ra/02-background-and-motivation/02-4-existing-functional-capabilities-in-reporting-systems/start" text:style-name="Internet_20_link" text:visited-style-name="Visited_20_Internet_20_Link">2.4 Existing Functional Capabilities in Reporting Systems</text:a>
      <text:a xlink:type="simple" xlink:href="https://wiki.didosolutions.com/dido/01-fdis-ra/02-background-and-motivation/02-4-existing-functional-capabilities-in-reporting-systems/02-4-1-source-artifact-persistence/start" text:style-name="Internet_20_link" text:visited-style-name="Visited_20_Internet_20_Link">2.4.1 Source Artifact Persistence</text:a>
      <text:a xlink:type="simple" xlink:href="https://wiki.didosolutions.com/dido/01-fdis-ra/02-background-and-motivation/02-4-existing-functional-capabilities-in-reporting-systems/02-4-2-information-extraction-and-observation/start" text:style-name="Internet_20_link" text:visited-style-name="Visited_20_Internet_20_Link">2.4.2 Information Extraction and Observation</text:a>
      <text:a xlink:type="simple" xlink:href="https://wiki.didosolutions.com/dido/01-fdis-ra/02-background-and-motivation/02-4-existing-functional-capabilities-in-reporting-systems/02-4-3-observations-with-provenance/start" text:style-name="Internet_20_link" text:visited-style-name="Visited_20_Internet_20_Link">2.4.3 Observations with Provenance</text:a>
      <text:a xlink:type="simple" xlink:href="https://wiki.didosolutions.com/dido/01-fdis-ra/02-background-and-motivation/02-4-existing-functional-capabilities-in-reporting-systems/02-4-4-semantic-representations/start" text:style-name="Internet_20_link" text:visited-style-name="Visited_20_Internet_20_Link">2.4.4 Semantic Representations</text:a>
      <text:a xlink:type="simple" xlink:href="https://wiki.didosolutions.com/dido/01-fdis-ra/02-background-and-motivation/02-4-existing-functional-capabilities-in-reporting-systems/02-4-5-rules-and-validation/start" text:style-name="Internet_20_link" text:visited-style-name="Visited_20_Internet_20_Link">2.4.5 Rules and Validation</text:a>
      <text:a xlink:type="simple" xlink:href="https://wiki.didosolutions.com/dido/01-fdis-ra/02-background-and-motivation/02-4-existing-functional-capabilities-in-reporting-systems/02-4-6-the-architectural-gap/start" text:style-name="Internet_20_link" text:visited-style-name="Visited_20_Internet_20_Link">2.4.6 The Architectural Gap</text:a>
      <text:a xlink:type="simple" xlink:href="https://wiki.didosolutions.com/dido/01-fdis-ra/02-background-and-motivation/02-5-why-a-reference-architecture-is-needed/start" text:style-name="Internet_20_link" text:visited-style-name="Visited_20_Internet_20_Link">2.5 Why a Reference Architecture Is Needed</text:a>
      <text:a xlink:type="simple" xlink:href="https://wiki.didosolutions.com/dido/01-fdis-ra/02-background-and-motivation/02-5-why-a-reference-architecture-is-needed/02-5-1-semantic-drift-over-time/start" text:style-name="Internet_20_link" text:visited-style-name="Visited_20_Internet_20_Link">2.5.1 Semantic Drift over Time</text:a>
      <text:a xlink:type="simple" xlink:href="https://wiki.didosolutions.com/dido/01-fdis-ra/02-background-and-motivation/02-5-why-a-reference-architecture-is-needed/02-5-2-tool-driven-interpretations/start" text:style-name="Internet_20_link" text:visited-style-name="Visited_20_Internet_20_Link">2.5.2 Tool-Driven Interpretations</text:a>
      <text:a xlink:type="simple" xlink:href="https://wiki.didosolutions.com/dido/01-fdis-ra/02-background-and-motivation/02-5-why-a-reference-architecture-is-needed/02-5-3-ai-opacity/start" text:style-name="Internet_20_link" text:visited-style-name="Visited_20_Internet_20_Link">2.5.3 AI Opacity</text:a>
      <text:a xlink:type="simple" xlink:href="https://wiki.didosolutions.com/dido/01-fdis-ra/02-background-and-motivation/02-5-why-a-reference-architecture-is-needed/02-5-4-lack-of-conformance-criteria/start" text:style-name="Internet_20_link" text:visited-style-name="Visited_20_Internet_20_Link">2.5.4 Lack of Conformance Criteria</text:a>
      <text:a xlink:type="simple" xlink:href="https://wiki.didosolutions.com/dido/01-fdis-ra/02-background-and-motivation/02-5-why-a-reference-architecture-is-needed/02-5-5-difficulty-proving-comparability-across-systems-and-agencies/start" text:style-name="Internet_20_link" text:visited-style-name="Visited_20_Internet_20_Link">2.5.5 Difficulty Proving Comparability Across Systems and Agencies</text:a>
      <text:p text:style-name="Text_20_body">* <text:a xlink:type="simple" xlink:href="https://wiki.didosolutions.com/dido/01-fdis-ra/03-fdis-reference-architecture/start" text:style-name="Internet_20_link" text:visited-style-name="Visited_20_Internet_20_Link">3. FDIS Reference Architecture</text:a></text:p>
      <text:a xlink:type="simple" xlink:href="https://wiki.didosolutions.com/dido/01-fdis-ra/03-fdis-reference-architecture/03-1-definition/start" text:style-name="Internet_20_link" text:visited-style-name="Visited_20_Internet_20_Link">3.1 Definition</text:a>
      <text:a xlink:type="simple" xlink:href="https://wiki.didosolutions.com/dido/01-fdis-ra/03-fdis-reference-architecture/03-2-design-principles-of-the-fdis-reference-architecture/start" text:style-name="Internet_20_link" text:visited-style-name="Visited_20_Internet_20_Link">3.2 Design Principles of the FDIS Reference Architecture</text:a>
      <text:a xlink:type="simple" xlink:href="https://wiki.didosolutions.com/dido/01-fdis-ra/03-fdis-reference-architecture/03-2-design-principles-of-the-fdis-reference-architecture/03-2-1-governance-centric-orientation/start" text:style-name="Internet_20_link" text:visited-style-name="Visited_20_Internet_20_Link">3.2.1 Governance-Centric Orientation</text:a>
      <text:a xlink:type="simple" xlink:href="https://wiki.didosolutions.com/dido/01-fdis-ra/03-fdis-reference-architecture/03-2-design-principles-of-the-fdis-reference-architecture/03-2-2-explicit-separation-of-interpretive-concerns/start" text:style-name="Internet_20_link" text:visited-style-name="Visited_20_Internet_20_Link">3.2.2 Explicit Separation of Interpretive Concerns</text:a>
      <text:a xlink:type="simple" xlink:href="https://wiki.didosolutions.com/dido/01-fdis-ra/03-fdis-reference-architecture/03-2-design-principles-of-the-fdis-reference-architecture/03-2-3-pipeline-oriented-domain-centric-composition/start" text:style-name="Internet_20_link" text:visited-style-name="Visited_20_Internet_20_Link">3.2.3 Pipeline-Oriented, Domain-Centric Composition</text:a>
      <text:a xlink:type="simple" xlink:href="https://wiki.didosolutions.com/dido/01-fdis-ra/03-fdis-reference-architecture/03-2-design-principles-of-the-fdis-reference-architecture/03-2-4-quality-attributes-as-architectural-drivers/start" text:style-name="Internet_20_link" text:visited-style-name="Visited_20_Internet_20_Link">3.2.4 Quality Attributes as Architectural Drivers</text:a>
      <text:a xlink:type="simple" xlink:href="https://wiki.didosolutions.com/dido/01-fdis-ra/03-fdis-reference-architecture/03-2-design-principles-of-the-fdis-reference-architecture/03-2-5-independence-from-specific-technologies-and-tools/start" text:style-name="Internet_20_link" text:visited-style-name="Visited_20_Internet_20_Link">3.2.5 Independence from Specific Technologies and Tools</text:a>
      <text:a xlink:type="simple" xlink:href="https://wiki.didosolutions.com/dido/01-fdis-ra/03-fdis-reference-architecture/03-2-design-principles-of-the-fdis-reference-architecture/03-2-6-architectural-style-as-a-foundation-for-long-term-regulatory-reliance/start" text:style-name="Internet_20_link" text:visited-style-name="Visited_20_Internet_20_Link">3.2.6 Architectural Style as a Foundation for Long-Term Regulatory Reliance</text:a>
      <text:a xlink:type="simple" xlink:href="https://wiki.didosolutions.com/dido/01-fdis-ra/03-fdis-reference-architecture/03-3-relationship-to-omg-architectures-and-standards/start" text:style-name="Internet_20_link" text:visited-style-name="Visited_20_Internet_20_Link">3.3 Relationship to OMG Architectures and Standards</text:a>
      <text:a xlink:type="simple" xlink:href="https://wiki.didosolutions.com/dido/01-fdis-ra/03-fdis-reference-architecture/03-3-relationship-to-omg-architectures-and-standards/03-3-1-compatibility-with-other-omg-reference-architectures/start" text:style-name="Internet_20_link" text:visited-style-name="Visited_20_Internet_20_Link">3.3.1 Compatibility with Other OMG Reference Architectures</text:a>
      <text:a xlink:type="simple" xlink:href="https://wiki.didosolutions.com/dido/01-fdis-ra/03-fdis-reference-architecture/03-3-relationship-to-omg-architectures-and-standards/03-3-2-alignment-with-omg-model-driven-architecture/start" text:style-name="Internet_20_link" text:visited-style-name="Visited_20_Internet_20_Link">3.3.2 Alignment with OMG Model-Driven Architecture (MDA)</text:a>
      <text:a xlink:type="simple" xlink:href="https://wiki.didosolutions.com/dido/01-fdis-ra/03-fdis-reference-architecture/03-3-relationship-to-omg-architectures-and-standards/03-3-3-non-overlap-with-product-platform-or-implementation-architectures/start" text:style-name="Internet_20_link" text:visited-style-name="Visited_20_Internet_20_Link">3.3.3 Non-Overlap with Product, Platform, or Implementation Architectures</text:a>
      <text:a xlink:type="simple" xlink:href="https://wiki.didosolutions.com/dido/01-fdis-ra/03-fdis-reference-architecture/03-4-normative-artefact-types/start" text:style-name="Internet_20_link" text:visited-style-name="Visited_20_Internet_20_Link">3.4 Normative Artefact Types</text:a>
      <text:a xlink:type="simple" xlink:href="https://wiki.didosolutions.com/dido/01-fdis-ra/03-fdis-reference-architecture/03-4-normative-artefact-types/03-4-1-guidance-statements/start" text:style-name="Internet_20_link" text:visited-style-name="Visited_20_Internet_20_Link">3.4.1 Guidance Statements (G)</text:a>
      <text:a xlink:type="simple" xlink:href="https://wiki.didosolutions.com/dido/01-fdis-ra/03-fdis-reference-architecture/03-4-normative-artefact-types/03-4-2-interface-definitions/start" text:style-name="Internet_20_link" text:visited-style-name="Visited_20_Internet_20_Link">3.4.2 Interface Definitions (I)</text:a>
      <text:a xlink:type="simple" xlink:href="https://wiki.didosolutions.com/dido/01-fdis-ra/03-fdis-reference-architecture/03-4-normative-artefact-types/03-4-3-distinguishing-obligation-from-structure/start" text:style-name="Internet_20_link" text:visited-style-name="Visited_20_Internet_20_Link">3.4.3 Distinguishing Obligation from Structure</text:a>
      <text:a xlink:type="simple" xlink:href="https://wiki.didosolutions.com/dido/01-fdis-ra/03-fdis-reference-architecture/03-4-normative-artefact-types/03-4-4-illustrative-examples/start" text:style-name="Internet_20_link" text:visited-style-name="Visited_20_Internet_20_Link">3.4.4 Illustrative Examples</text:a>
      <text:a xlink:type="simple" xlink:href="https://wiki.didosolutions.com/dido/01-fdis-ra/03-fdis-reference-architecture/03-4-normative-artefact-types/03-4-5-section-scoped-normative-artefacts/start" text:style-name="Internet_20_link" text:visited-style-name="Visited_20_Internet_20_Link">3.4.5 Section-Scoped Normative Artefacts</text:a>
      <text:p text:style-name="Text_20_body">* <text:a xlink:type="simple" xlink:href="https://wiki.didosolutions.com/dido/01-fdis-ra/04-architectural-overview/start" text:style-name="Internet_20_link" text:visited-style-name="Visited_20_Internet_20_Link">4. Architectural Overview</text:a></text:p>
      <text:a xlink:type="simple" xlink:href="https://wiki.didosolutions.com/dido/01-fdis-ra/04-architectural-overview/04-1-architectural-flow-and-boundary-model/start" text:style-name="Internet_20_link" text:visited-style-name="Visited_20_Internet_20_Link">4.1 Architectural Flow and Boundary Model</text:a>
      <text:a xlink:type="simple" xlink:href="https://wiki.didosolutions.com/dido/01-fdis-ra/04-architectural-overview/04-2-interpretation-architecture-model/start" text:style-name="Internet_20_link" text:visited-style-name="Visited_20_Internet_20_Link">4.2 Interpretation Architecture Model</text:a>
      <text:a xlink:type="simple" xlink:href="https://wiki.didosolutions.com/dido/01-fdis-ra/04-architectural-overview/04-2-interpretation-architecture-model/04-2-1-pipeline-based-interpretation-architecture/start" text:style-name="Internet_20_link" text:visited-style-name="Visited_20_Internet_20_Link">4.2.1 Pipeline-Based Interpretation Architecture</text:a>
      <text:a xlink:type="simple" xlink:href="https://wiki.didosolutions.com/dido/01-fdis-ra/04-architectural-overview/04-2-interpretation-architecture-model/04-2-2-signals-indicators-parameters-and-arguments/start" text:style-name="Internet_20_link" text:visited-style-name="Visited_20_Internet_20_Link">4.2.2 Signals, Indicators, Parameters, and Arguments</text:a>
      <text:a xlink:type="simple" xlink:href="https://wiki.didosolutions.com/dido/01-fdis-ra/04-architectural-overview/04-3-architectural-style/start" text:style-name="Internet_20_link" text:visited-style-name="Visited_20_Internet_20_Link">4.3 Architectural Style</text:a>
      <text:a xlink:type="simple" xlink:href="https://wiki.didosolutions.com/dido/01-fdis-ra/04-architectural-overview/04-3-architectural-style/04-3-1-governance-centric-orientation/start" text:style-name="Internet_20_link" text:visited-style-name="Visited_20_Internet_20_Link">4.3.1 Governance-Centric Orientation</text:a>
      <text:a xlink:type="simple" xlink:href="https://wiki.didosolutions.com/dido/01-fdis-ra/04-architectural-overview/04-3-architectural-style/04-3-2-explicit-separation-of-interpretive-concerns/start" text:style-name="Internet_20_link" text:visited-style-name="Visited_20_Internet_20_Link">4.3.2 Explicit Separation of Interpretive Concerns</text:a>
      <text:a xlink:type="simple" xlink:href="https://wiki.didosolutions.com/dido/01-fdis-ra/04-architectural-overview/04-3-architectural-style/04-3-3-pipeline-oriented-domain-centric-composition/start" text:style-name="Internet_20_link" text:visited-style-name="Visited_20_Internet_20_Link">4.3.3 Pipeline-Oriented, Domain-Centric Composition</text:a>
      <text:a xlink:type="simple" xlink:href="https://wiki.didosolutions.com/dido/01-fdis-ra/04-architectural-overview/04-3-architectural-style/04-3-4-quality-attributes-as-architectural-drivers/start" text:style-name="Internet_20_link" text:visited-style-name="Visited_20_Internet_20_Link">4.3.4 Quality Attributes as Architectural Drivers</text:a>
      <text:a xlink:type="simple" xlink:href="https://wiki.didosolutions.com/dido/01-fdis-ra/04-architectural-overview/04-3-architectural-style/04-3-5-independence-from-specific-technologies-and-tools/start" text:style-name="Internet_20_link" text:visited-style-name="Visited_20_Internet_20_Link">4.3.5 Independence from Specific Technologies and Tools</text:a>
      <text:a xlink:type="simple" xlink:href="https://wiki.didosolutions.com/dido/01-fdis-ra/04-architectural-overview/04-3-architectural-style/04-3-6-architectural-style-as-a-foundation-for-long-term-regulatory-reliance/start" text:style-name="Internet_20_link" text:visited-style-name="Visited_20_Internet_20_Link">4.3.6 Architectural Style as a Foundation for Long-Term Regulatory Reliance</text:a>
      <text:a xlink:type="simple" xlink:href="https://wiki.didosolutions.com/dido/01-fdis-ra/04-architectural-overview/04-4-architectural-boundaries-and-responsibilities/start" text:style-name="Internet_20_link" text:visited-style-name="Visited_20_Internet_20_Link">4.4 Architectural Boundaries and Responsibilities</text:a>
      <text:a xlink:type="simple" xlink:href="https://wiki.didosolutions.com/dido/01-fdis-ra/04-architectural-overview/04-5-non-functional-characteristics-and-quality-attributes/start" text:style-name="Internet_20_link" text:visited-style-name="Visited_20_Internet_20_Link">4.5 Non-Functional Characteristics and Quality Attributes</text:a>
      <text:a xlink:type="simple" xlink:href="https://wiki.didosolutions.com/dido/01-fdis-ra/04-architectural-overview/04-5-non-functional-characteristics-and-quality-attributes/04-5-1-maintainability/start" text:style-name="Internet_20_link" text:visited-style-name="Visited_20_Internet_20_Link">4.5.1 Maintainability</text:a>
      <text:a xlink:type="simple" xlink:href="https://wiki.didosolutions.com/dido/01-fdis-ra/04-architectural-overview/04-5-non-functional-characteristics-and-quality-attributes/04-5-1-maintainability/04-5-1-1-modularity/start" text:style-name="Internet_20_link" text:visited-style-name="Visited_20_Internet_20_Link">4.5.1.1 Modularity</text:a>
      <text:a xlink:type="simple" xlink:href="https://wiki.didosolutions.com/dido/01-fdis-ra/04-architectural-overview/04-5-non-functional-characteristics-and-quality-attributes/04-5-1-maintainability/04-5-1-2-reusability/start" text:style-name="Internet_20_link" text:visited-style-name="Visited_20_Internet_20_Link">4.5.1.2 Reusability</text:a>
      <text:a xlink:type="simple" xlink:href="https://wiki.didosolutions.com/dido/01-fdis-ra/04-architectural-overview/04-5-non-functional-characteristics-and-quality-attributes/04-5-1-maintainability/04-5-1-3-analysability/start" text:style-name="Internet_20_link" text:visited-style-name="Visited_20_Internet_20_Link">4.5.1.3 Analysability</text:a>
      <text:a xlink:type="simple" xlink:href="https://wiki.didosolutions.com/dido/01-fdis-ra/04-architectural-overview/04-5-non-functional-characteristics-and-quality-attributes/04-5-1-maintainability/04-5-1-4-modifiability/start" text:style-name="Internet_20_link" text:visited-style-name="Visited_20_Internet_20_Link">4.5.1.4 Modifiability</text:a>
      <text:a xlink:type="simple" xlink:href="https://wiki.didosolutions.com/dido/01-fdis-ra/04-architectural-overview/04-5-non-functional-characteristics-and-quality-attributes/04-5-1-maintainability/04-5-1-5-testability/start" text:style-name="Internet_20_link" text:visited-style-name="Visited_20_Internet_20_Link">4.5.1.5 Testability</text:a>
      <text:a xlink:type="simple" xlink:href="https://wiki.didosolutions.com/dido/01-fdis-ra/04-architectural-overview/04-5-non-functional-characteristics-and-quality-attributes/04-5-2-manageability/start" text:style-name="Internet_20_link" text:visited-style-name="Visited_20_Internet_20_Link">4.5.2 Manageability</text:a>
      <text:a xlink:type="simple" xlink:href="https://wiki.didosolutions.com/dido/01-fdis-ra/04-architectural-overview/04-5-non-functional-characteristics-and-quality-attributes/04-5-3-traceability/start" text:style-name="Internet_20_link" text:visited-style-name="Visited_20_Internet_20_Link">4.5.3 Traceability</text:a>
      <text:a xlink:type="simple" xlink:href="https://wiki.didosolutions.com/dido/01-fdis-ra/04-architectural-overview/04-5-non-functional-characteristics-and-quality-attributes/04-5-4-contractability/start" text:style-name="Internet_20_link" text:visited-style-name="Visited_20_Internet_20_Link">4.5.4 Contractability</text:a>
      <text:a xlink:type="simple" xlink:href="https://wiki.didosolutions.com/dido/01-fdis-ra/04-architectural-overview/04-5-non-functional-characteristics-and-quality-attributes/04-5-5-auditability/start" text:style-name="Internet_20_link" text:visited-style-name="Visited_20_Internet_20_Link">4.5.5 Auditability</text:a>
      <text:a xlink:type="simple" xlink:href="https://wiki.didosolutions.com/dido/01-fdis-ra/04-architectural-overview/04-5-non-functional-characteristics-and-quality-attributes/04-5-6-interoperability/start" text:style-name="Internet_20_link" text:visited-style-name="Visited_20_Internet_20_Link">4.5.6 Interoperability</text:a>
      <text:a xlink:type="simple" xlink:href="https://wiki.didosolutions.com/dido/01-fdis-ra/04-architectural-overview/04-5-non-functional-characteristics-and-quality-attributes/04-5-7-securability/start" text:style-name="Internet_20_link" text:visited-style-name="Visited_20_Internet_20_Link">4.5.7 Securability</text:a>
      <text:a xlink:type="simple" xlink:href="https://wiki.didosolutions.com/dido/01-fdis-ra/04-architectural-overview/04-5-non-functional-characteristics-and-quality-attributes/04-5-8-reliability/start" text:style-name="Internet_20_link" text:visited-style-name="Visited_20_Internet_20_Link">4.5.8 Reliability</text:a>
      <text:a xlink:type="simple" xlink:href="https://wiki.didosolutions.com/dido/01-fdis-ra/04-architectural-overview/04-5-non-functional-characteristics-and-quality-attributes/04-5-9-portability/start" text:style-name="Internet_20_link" text:visited-style-name="Visited_20_Internet_20_Link">4.5.9 Portability</text:a>
      <text:a xlink:type="simple" xlink:href="https://wiki.didosolutions.com/dido/01-fdis-ra/04-architectural-overview/04-5-non-functional-characteristics-and-quality-attributes/04-5-10-scalability/start" text:style-name="Internet_20_link" text:visited-style-name="Visited_20_Internet_20_Link">4.5.10 Scalability</text:a>
      <text:a xlink:type="simple" xlink:href="https://wiki.didosolutions.com/dido/01-fdis-ra/04-architectural-overview/04-5-non-functional-characteristics-and-quality-attributes/04-5-11-performance/start" text:style-name="Internet_20_link" text:visited-style-name="Visited_20_Internet_20_Link">4.5.11 Performance</text:a>
      <text:p text:style-name="Text_20_body">* <text:a xlink:type="simple" xlink:href="https://wiki.didosolutions.com/dido/01-fdis-ra/05-core-architectural-components/start" text:style-name="Internet_20_link" text:visited-style-name="Visited_20_Internet_20_Link">5. Core Architectural Components</text:a></text:p>
      <text:a xlink:type="simple" xlink:href="https://wiki.didosolutions.com/dido/01-fdis-ra/05-core-architectural-components/05-1-data-plane-components/start" text:style-name="Internet_20_link" text:visited-style-name="Visited_20_Internet_20_Link">5.1 Data Plane Components</text:a>
      <text:a xlink:type="simple" xlink:href="https://wiki.didosolutions.com/dido/01-fdis-ra/05-core-architectural-components/05-1-data-plane-components/05-1-1-evidence-intake-and-document-custody/start" text:style-name="Internet_20_link" text:visited-style-name="Visited_20_Internet_20_Link">5.1.1 Evidence Intake and Document Custody</text:a>
      <text:a xlink:type="simple" xlink:href="https://wiki.didosolutions.com/dido/01-fdis-ra/05-core-architectural-components/05-1-data-plane-components/05-1-2-extraction-and-observation-generation/start" text:style-name="Internet_20_link" text:visited-style-name="Visited_20_Internet_20_Link">5.1.2 Extraction and Observation Generation</text:a>
      <text:a xlink:type="simple" xlink:href="https://wiki.didosolutions.com/dido/01-fdis-ra/05-core-architectural-components/05-1-data-plane-components/05-1-3-observation-and-metadata-management/start" text:style-name="Internet_20_link" text:visited-style-name="Visited_20_Internet_20_Link">5.1.3 Observation and Metadata Management</text:a>
      <text:a xlink:type="simple" xlink:href="https://wiki.didosolutions.com/dido/01-fdis-ra/05-core-architectural-components/05-1-data-plane-components/05-1-4-semantic-canonicalisation/start" text:style-name="Internet_20_link" text:visited-style-name="Visited_20_Internet_20_Link">5.1.4 Semantic Canonicalisation (SBRM-Aligned)</text:a>
      <text:a xlink:type="simple" xlink:href="https://wiki.didosolutions.com/dido/01-fdis-ra/05-core-architectural-components/05-1-data-plane-components/05-1-5-interpretation-rules-and-calculation/start" text:style-name="Internet_20_link" text:visited-style-name="Visited_20_Internet_20_Link">5.1.5 Interpretation, Rules, and Calculation</text:a>
      <text:a xlink:type="simple" xlink:href="https://wiki.didosolutions.com/dido/01-fdis-ra/05-core-architectural-components/05-1-data-plane-components/05-1-6-validation-conformance-and-assessment/start" text:style-name="Internet_20_link" text:visited-style-name="Visited_20_Internet_20_Link">5.1.6 Validation, Conformance, and Assessment</text:a>
      <text:a xlink:type="simple" xlink:href="https://wiki.didosolutions.com/dido/01-fdis-ra/05-core-architectural-components/05-1-data-plane-components/05-1-7-analysis-reporting-and-user-interaction/start" text:style-name="Internet_20_link" text:visited-style-name="Visited_20_Internet_20_Link">5.1.7 Analysis, Reporting, and User Interaction</text:a>
      <text:a xlink:type="simple" xlink:href="https://wiki.didosolutions.com/dido/01-fdis-ra/05-core-architectural-components/05-2-boundary-realisation-components/start" text:style-name="Internet_20_link" text:visited-style-name="Visited_20_Internet_20_Link">5.2 Boundary Realisation Components</text:a>
      <text:a xlink:type="simple" xlink:href="https://wiki.didosolutions.com/dido/01-fdis-ra/05-core-architectural-components/05-2-boundary-realisation-components/05-2-1-ports/start" text:style-name="Internet_20_link" text:visited-style-name="Visited_20_Internet_20_Link">5.2.1 Ports</text:a>
      <text:a xlink:type="simple" xlink:href="https://wiki.didosolutions.com/dido/01-fdis-ra/05-core-architectural-components/05-2-boundary-realisation-components/05-2-2-port-interfaces/start" text:style-name="Internet_20_link" text:visited-style-name="Visited_20_Internet_20_Link">5.2.2 Port Interfaces</text:a>
      <text:a xlink:type="simple" xlink:href="https://wiki.didosolutions.com/dido/01-fdis-ra/05-core-architectural-components/05-2-boundary-realisation-components/05-2-3-adapters/start" text:style-name="Internet_20_link" text:visited-style-name="Visited_20_Internet_20_Link">5.2.3 Adapters</text:a>
      <text:a xlink:type="simple" xlink:href="https://wiki.didosolutions.com/dido/01-fdis-ra/05-core-architectural-components/05-2-boundary-realisation-components/05-2-4-adapter-realisation-pattern/start" text:style-name="Internet_20_link" text:visited-style-name="Visited_20_Internet_20_Link">5.2.4 Adapter Realisation Pattern</text:a>
      <text:a xlink:type="simple" xlink:href="https://wiki.didosolutions.com/dido/01-fdis-ra/05-core-architectural-components/05-3-control-plane-components/start" text:style-name="Internet_20_link" text:visited-style-name="Visited_20_Internet_20_Link">5.3 Control Plane Components</text:a>
      <text:a xlink:type="simple" xlink:href="https://wiki.didosolutions.com/dido/01-fdis-ra/05-core-architectural-components/05-3-control-plane-components/05-3-1-semantic-governance-and-version-context-management/start" text:style-name="Internet_20_link" text:visited-style-name="Visited_20_Internet_20_Link">5.3.1 Semantic Governance and Version Context Management</text:a>
      <text:a xlink:type="simple" xlink:href="https://wiki.didosolutions.com/dido/01-fdis-ra/05-core-architectural-components/05-3-control-plane-components/05-3-2-parameter-and-configuration-control/start" text:style-name="Internet_20_link" text:visited-style-name="Visited_20_Internet_20_Link">5.3.2 Parameter and Configuration Control</text:a>
      <text:a xlink:type="simple" xlink:href="https://wiki.didosolutions.com/dido/01-fdis-ra/05-core-architectural-components/05-3-control-plane-components/05-3-3-contract-governance-and-lifecycle-control/start" text:style-name="Internet_20_link" text:visited-style-name="Visited_20_Internet_20_Link">5.3.3 Contract Governance and Lifecycle Control</text:a>
      <text:a xlink:type="simple" xlink:href="https://wiki.didosolutions.com/dido/01-fdis-ra/05-core-architectural-components/05-3-control-plane-components/05-3-4-monitoring-signals-and-indicators/start" text:style-name="Internet_20_link" text:visited-style-name="Visited_20_Internet_20_Link">5.3.4 Monitoring, Signals, and Indicators</text:a>
      <text:p text:style-name="Text_20_body">* <text:a xlink:type="simple" xlink:href="https://wiki.didosolutions.com/dido/01-fdis-ra/06-interfaces-and-contracts/start" text:style-name="Internet_20_link" text:visited-style-name="Visited_20_Internet_20_Link">6. Interfaces and Contracts</text:a></text:p>
      <text:a xlink:type="simple" xlink:href="https://wiki.didosolutions.com/dido/01-fdis-ra/06-interfaces-and-contracts/06-1-interfaces-in-a-reference-architecture/start" text:style-name="Internet_20_link" text:visited-style-name="Visited_20_Internet_20_Link">6.1 Interfaces in a Reference Architecture</text:a>
      <text:a xlink:type="simple" xlink:href="https://wiki.didosolutions.com/dido/01-fdis-ra/06-interfaces-and-contracts/06-2-core-interface-categories/start" text:style-name="Internet_20_link" text:visited-style-name="Visited_20_Internet_20_Link">6.2 Core Interface Categories</text:a>
      <text:a xlink:type="simple" xlink:href="https://wiki.didosolutions.com/dido/01-fdis-ra/06-interfaces-and-contracts/06-3-form-scoped-semantic-interfaces/start" text:style-name="Internet_20_link" text:visited-style-name="Visited_20_Internet_20_Link">6.3 Form-Scoped Semantic Interfaces (FSIs)</text:a>
      <text:a xlink:type="simple" xlink:href="https://wiki.didosolutions.com/dido/01-fdis-ra/06-interfaces-and-contracts/06-4-adapter-modularity-compatibility-and-reuse/start" text:style-name="Internet_20_link" text:visited-style-name="Visited_20_Internet_20_Link">6.4 Adapter Modularity, Compatibility, and Reuse</text:a>
      <text:a xlink:type="simple" xlink:href="https://wiki.didosolutions.com/dido/01-fdis-ra/06-interfaces-and-contracts/06-5-forking-and-parallel-interpretation/start" text:style-name="Internet_20_link" text:visited-style-name="Visited_20_Internet_20_Link">6.5 Forking and Parallel Interpretation</text:a>
      <text:a xlink:type="simple" xlink:href="https://wiki.didosolutions.com/dido/01-fdis-ra/06-interfaces-and-contracts/06-6-semantic-version-and-context-management/start" text:style-name="Internet_20_link" text:visited-style-name="Visited_20_Internet_20_Link">6.6 Semantic Version and Context Management</text:a>
      <text:p text:style-name="Text_20_body">* <text:a xlink:type="simple" xlink:href="https://wiki.didosolutions.com/dido/01-fdis-ra/07-standards-alignment/start" text:style-name="Internet_20_link" text:visited-style-name="Visited_20_Internet_20_Link">7. Standards Alignment</text:a></text:p>
      <text:a xlink:type="simple" xlink:href="https://wiki.didosolutions.com/dido/01-fdis-ra/07-standards-alignment/07-1-purpose-and-scope-of-standards-alignment/start" text:style-name="Internet_20_link" text:visited-style-name="Visited_20_Internet_20_Link">7.1 Purpose and Scope of Standards Alignment</text:a>
      <text:a xlink:type="simple" xlink:href="https://wiki.didosolutions.com/dido/01-fdis-ra/07-standards-alignment/07-2-relationship-to-fdta-and-federal-standards-policy/start" text:style-name="Internet_20_link" text:visited-style-name="Visited_20_Internet_20_Link">7.2 Relationship to FDTA and Federal Standards Policy</text:a>
      <text:a xlink:type="simple" xlink:href="https://wiki.didosolutions.com/dido/01-fdis-ra/07-standards-alignment/07-3-classification-of-standards-used-in-fdis/start" text:style-name="Internet_20_link" text:visited-style-name="Visited_20_Internet_20_Link">7.3 Classification of Standards Used in FDIS</text:a>
      <text:a xlink:type="simple" xlink:href="https://wiki.didosolutions.com/dido/01-fdis-ra/07-standards-alignment/07-3-classification-of-standards-used-in-fdis/07-3-1-technical-governance-authority-standards/start" text:style-name="Internet_20_link" text:visited-style-name="Visited_20_Internet_20_Link">7.3.1 Technical (Governance-Authority) Standards</text:a>
      <text:a xlink:type="simple" xlink:href="https://wiki.didosolutions.com/dido/01-fdis-ra/07-standards-alignment/07-3-classification-of-standards-used-in-fdis/07-3-2-defacto-market-adopted-specifications/start" text:style-name="Internet_20_link" text:visited-style-name="Visited_20_Internet_20_Link">7.3.2 Defacto (Market-Adopted) Specifications</text:a>
      <text:a xlink:type="simple" xlink:href="https://wiki.didosolutions.com/dido/01-fdis-ra/07-standards-alignment/07-4-use-of-defacto-specifications-within-fdis-aligned-architectures/start" text:style-name="Internet_20_link" text:visited-style-name="Visited_20_Internet_20_Link">7.4 Use of Defacto Specifications within FDIS-Aligned Architectures</text:a>
      <text:a xlink:type="simple" xlink:href="https://wiki.didosolutions.com/dido/01-fdis-ra/07-standards-alignment/07-5-when-no-suitable-standard-exists/start" text:style-name="Internet_20_link" text:visited-style-name="Visited_20_Internet_20_Link">7.5 When No Suitable Standard Exists</text:a>
      <text:a xlink:type="simple" xlink:href="https://wiki.didosolutions.com/dido/01-fdis-ra/07-standards-alignment/07-6-mapping-standards-to-core-architectural-components/start" text:style-name="Internet_20_link" text:visited-style-name="Visited_20_Internet_20_Link">7.6 Mapping Standards to Core Architectural Components</text:a>
      <text:a xlink:type="simple" xlink:href="https://wiki.didosolutions.com/dido/01-fdis-ra/07-standards-alignment/07-7-structure-of-the-standards-appendix/start" text:style-name="Internet_20_link" text:visited-style-name="Visited_20_Internet_20_Link">7.7 Structure of the Standards Appendix</text:a>
      <text:a xlink:type="simple" xlink:href="https://wiki.didosolutions.com/dido/01-fdis-ra/07-standards-alignment/07-8-summary-and-architectural-position/start" text:style-name="Internet_20_link" text:visited-style-name="Visited_20_Internet_20_Link">7.8 Summary and Architectural Position</text:a>
      <text:p text:style-name="Text_20_body">* <text:a xlink:type="simple" xlink:href="https://wiki.didosolutions.com/dido/01-fdis-ra/08-who-should-use-the-fdis-reference-architecture-and-when/start" text:style-name="Internet_20_link" text:visited-style-name="Visited_20_Internet_20_Link">8. Who Should Use the FDIS Reference Architecture and When</text:a></text:p>
      <text:a xlink:type="simple" xlink:href="https://wiki.didosolutions.com/dido/01-fdis-ra/08-who-should-use-the-fdis-reference-architecture-and-when/08-1-regulators-and-supervisory-agencies/start" text:style-name="Internet_20_link" text:visited-style-name="Visited_20_Internet_20_Link">8.1 Regulators and Supervisory Agencies</text:a>
      <text:a xlink:type="simple" xlink:href="https://wiki.didosolutions.com/dido/01-fdis-ra/08-who-should-use-the-fdis-reference-architecture-and-when/08-2-standards-architects-and-governance-bodies/start" text:style-name="Internet_20_link" text:visited-style-name="Visited_20_Internet_20_Link">8.2 Standards, Architects, and Governance Bodies</text:a>
      <text:a xlink:type="simple" xlink:href="https://wiki.didosolutions.com/dido/01-fdis-ra/08-who-should-use-the-fdis-reference-architecture-and-when/08-3-system-and-enterprise-architects/start" text:style-name="Internet_20_link" text:visited-style-name="Visited_20_Internet_20_Link">8.3 System and Enterprise Architects</text:a>
      <text:a xlink:type="simple" xlink:href="https://wiki.didosolutions.com/dido/01-fdis-ra/08-who-should-use-the-fdis-reference-architecture-and-when/08-4-technology-providers-and-system-integrators/start" text:style-name="Internet_20_link" text:visited-style-name="Visited_20_Internet_20_Link">8.4 Technology Providers and System Integrators</text:a>
      <text:a xlink:type="simple" xlink:href="https://wiki.didosolutions.com/dido/01-fdis-ra/08-who-should-use-the-fdis-reference-architecture-and-when/08-5-data-producers-and-reporting-entities/start" text:style-name="Internet_20_link" text:visited-style-name="Visited_20_Internet_20_Link">8.5 Data Producers and Reporting Entities</text:a>
      <text:a xlink:type="simple" xlink:href="https://wiki.didosolutions.com/dido/01-fdis-ra/08-who-should-use-the-fdis-reference-architecture-and-when/08-6-researchers-policy-analysts-and-oversight-bodies/start" text:style-name="Internet_20_link" text:visited-style-name="Visited_20_Internet_20_Link">8.6 Researchers, Policy Analysts, and Oversight Bodies</text:a>
      <text:a xlink:type="simple" xlink:href="https://wiki.didosolutions.com/dido/01-fdis-ra/08-who-should-use-the-fdis-reference-architecture-and-when/08-7-summary-of-intended-use/start" text:style-name="Internet_20_link" text:visited-style-name="Visited_20_Internet_20_Link">8.7 Summary of Intended Use</text:a>
      <text:p text:style-name="Text_20_body">* <text:a xlink:type="simple" xlink:href="https://wiki.didosolutions.com/dido/01-fdis-ra/09-benefits-and-expected-outcomes/start" text:style-name="Internet_20_link" text:visited-style-name="Visited_20_Internet_20_Link">9. Benefits and Expected Outcomes</text:a></text:p>
      <text:a xlink:type="simple" xlink:href="https://wiki.didosolutions.com/dido/01-fdis-ra/09-benefits-and-expected-outcomes/09-1-improved-comparability/start" text:style-name="Internet_20_link" text:visited-style-name="Visited_20_Internet_20_Link">9.1 Improved Comparability</text:a>
      <text:a xlink:type="simple" xlink:href="https://wiki.didosolutions.com/dido/01-fdis-ra/09-benefits-and-expected-outcomes/09-2-reduced-semantic-ambiguity/start" text:style-name="Internet_20_link" text:visited-style-name="Visited_20_Internet_20_Link">9.2 Reduced Semantic Ambiguity</text:a>
      <text:a xlink:type="simple" xlink:href="https://wiki.didosolutions.com/dido/01-fdis-ra/09-benefits-and-expected-outcomes/09-3-improved-auditability-and-defensibility/start" text:style-name="Internet_20_link" text:visited-style-name="Visited_20_Internet_20_Link">9.3 Improved Auditability and Defensibility</text:a>
      <text:a xlink:type="simple" xlink:href="https://wiki.didosolutions.com/dido/01-fdis-ra/09-benefits-and-expected-outcomes/09-4-ai-use-with-bounded-authority/start" text:style-name="Internet_20_link" text:visited-style-name="Visited_20_Internet_20_Link">9.4 AI Use with Bounded Authority</text:a>
      <text:a xlink:type="simple" xlink:href="https://wiki.didosolutions.com/dido/01-fdis-ra/09-benefits-and-expected-outcomes/09-5-long-term-semantic-stability/start" text:style-name="Internet_20_link" text:visited-style-name="Visited_20_Internet_20_Link">9.5 Long-Term Semantic Stability</text:a>
      <text:a xlink:type="simple" xlink:href="https://wiki.didosolutions.com/dido/01-fdis-ra/10-summary-and-next-steps/start" text:style-name="Internet_20_link" text:visited-style-name="Visited_20_Internet_20_Link">10. Summary and Next Steps</text:a>
      <text:a xlink:type="simple" xlink:href="https://wiki.didosolutions.com/dido/99_annexes/annex-c-references/start" text:style-name="Internet_20_link" text:visited-style-name="Visited_20_Internet_20_Link">11. References</text:a>
      <text:p text:style-name="Horizontal_20_Line"/>
      <text:h text:style-name="Heading_20_2" text:outline-level="2"><text:bookmark-start text:name="__RefHeading___table_of_contents_4"/><text:bookmark-start text:name="table_of_contents1"/>Table of Contents<text:bookmark-end text:name="__RefHeading___table_of_contents_4"/><text:bookmark-end text:name="table_of_contents1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1:24</meta:creation-date>
    <dc:creator>Generated</dc:creator>
    <dc:date>2026-08-24T04::31:24</dc:date>
    <dc:language>en-US</dc:language>
    <meta:editing-cycles>1</meta:editing-cycles>
    <meta:editing-duration>PT0S</meta:editing-duration>
    <dc:title>dido:01-fdis-ra:start</dc:title>
  </office:meta>
</office:document-meta>
</file>