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1-fdis-ra:03-fdis-reference-architecture:03-2-design-principles-of-the-fdis-reference-architecture:start"/><text:bookmark-start text:name="__RefHeading___design_principles_of_the_fdis_reference_architecture_1"/><text:bookmark-start text:name="design_principles_of_the_fdis_reference_architecture"/>3.2 Design Principles of the FDIS Reference Architecture<text:bookmark-end text:name="__RefHeading___design_principles_of_the_fdis_reference_architecture_1"/><text:bookmark-end text:name="design_principles_of_the_fdis_reference_architecture"/></text:h>
      <text:p text:style-name="Text_20_body"><text:a xlink:type="simple" xlink:href="https://wiki.didosolutions.com/dido/01-fdis-ra/03-fdis-reference-architecture/start" text:style-name="Internet_20_link" text:visited-style-name="Visited_20_Internet_20_Link">Return to 3. FDIS Reference Architecture</text:a></text:p>
      <text:p text:style-name="Text_20_body">The <text:a xlink:type="simple" xlink:href="https://wiki.didosolutions.com/dido/99_annexes/annex-b-terms-and-definitions/f/fdis-ra" text:style-name="Internet_20_link" text:visited-style-name="Visited_20_Internet_20_Link">Federated Data Interpretation Systems Reference Architecture (FDIS-RA)</text:a> is shaped by explicit design principles that reflect the nature of the problem domain it addresses: long-lived, regulated data interpretation environments in which meaning, accountability, and comparability must be preserved across time, institutions, tools, and evolving analytical techniques.</text:p>
      <text:p text:style-name="Text_20_body">These principles govern the structure, scope, and architectural emphasis of FDIS-RA.</text:p>
      <text:p text:style-name="Text_20_body">The principles are architectural in intent rather than implementation guidance. They do not prescribe:</text:p>
      <text:p text:style-name="Text_20_body">Specific technologiesProductsDevelopment methodologiesDeployment modelsOperational proceduresVendor tooling environmentsInstead, they express the foundational assumptions, constraints, and design commitments that guide how FDIS-RA is defined, evaluated, applied, and realised across diverse regulatory, organisational, and jurisdictional contexts.</text:p>
      <text:p text:style-name="Text_20_body">Taken together, these principles explain why the architecture is organised as it is and why concerns such as the following are treated as first-class architectural responsibilities:</text:p>
      <text:p text:style-name="Text_20_body">TraceabilitySemantic authorityGovernance boundariesSeparation of interpretive concernsControlled evolution of meaningLong-term comparabilityAuditabilityImplementation independenceThe architectural mechanisms through which these principles are realised are defined in <text:a xlink:type="simple" xlink:href="https://wiki.didosolutions.com/dido/01-fdis-ra/04-architectural-overview/start" text:style-name="Internet_20_link" text:visited-style-name="Visited_20_Internet_20_Link">Section 4</text:a>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33:29</meta:creation-date>
    <dc:creator>Generated</dc:creator>
    <dc:date>2026-08-22T15::33:29</dc:date>
    <dc:language>en-US</dc:language>
    <meta:editing-cycles>1</meta:editing-cycles>
    <meta:editing-duration>PT0S</meta:editing-duration>
    <dc:title>dido:01-fdis-ra:03-fdis-reference-architecture:03-2-design-principles-of-the-fdis-reference-architecture:start</dc:title>
  </office:meta>
</office:document-meta>
</file>