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3-fdis-reference-architecture:03-2-design-principles-of-the-fdis-reference-architecture:03-2-1-governance-centric-orientation:start"/><text:bookmark-start text:name="__RefHeading___governance-centric_orientation_1"/><text:bookmark-start text:name="governance-centric_orientation"/>3.2.1 Governance-Centric Orientation<text:bookmark-end text:name="__RefHeading___governance-centric_orientation_1"/><text:bookmark-end text:name="governance-centric_orientation"/></text:h>
      <text:p text:style-name="Text_20_body"><text:a xlink:type="simple" xlink:href="https://wiki.didosolutions.com/dido/01-fdis-ra/03-fdis-reference-architecture/03-2-design-principles-of-the-fdis-reference-architecture/start" text:style-name="Internet_20_link" text:visited-style-name="Visited_20_Internet_20_Link">Return to 3.2 Design Principles of the FDIS Reference Architecture</text:a></text:p>
      <text:p text:style-name="Text_20_body">The <text:a xlink:type="simple" xlink:href="https://wiki.didosolutions.com/dido/99_annexes/annex-b-terms-and-definitions/f/fdis-ra" text:style-name="Internet_20_link" text:visited-style-name="Visited_20_Internet_20_Link">Federated Data Interpretation Systems Reference Architecture (FDIS-RA)</text:a> is governance-centric. It treats <text:a xlink:type="simple" xlink:href="https://wiki.didosolutions.com/dido/99_annexes/annex-b-terms-and-definitions/s/semantic" text:style-name="Internet_20_link" text:visited-style-name="Visited_20_Internet_20_Link">semantic</text:a> interpretation, validation logic, interpretive context, and related lifecycle artefacts as governed architectural assets rather than as implicit behaviour embedded within software tools, processing pipelines, configuration, or analytical code.</text:p>
      <text:p text:style-name="Text_20_body">This orientation reflects the role of regulated reporting systems in supporting oversight, accountability, supervision, and lawful decision-making. In such environments, the meaning applied to reported information and the rules used to interpret or validate it need to remain:</text:p>
      <text:p text:style-name="Text_20_body">ExplicitInspectableAttributableVersionedTraceableSubject to formal change controlArchitectural support for governance is therefore a prerequisite for regulatory confidence rather than an optional enhancement.</text:p>
      <text:p text:style-name="Text_20_body">By placing governance at the centre of the architecture, FDIS-RA prevents interpretive behaviour from being determined indirectly by tool choice, implementation detail, vendor configuration, or operational convenience.</text:p>
      <text:p text:style-name="Text_20_body">Instead, FDIS-RA makes governance responsibilities explicit and treats them as first-class architectural concerns that shape how systems are:</text:p>
      <text:p text:style-name="Text_20_body">StructuredIntegratedEvaluatedOperatedChangedAssessed for conformanceEvolved over timeThis principle also separates interpretive authority from implementation authority. A system component may execute an interpretation, but the authority for the applicable definitions, rules, versions, and contextual conditions resides in governed architectural artefacts and the bodies responsible for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6:54</meta:creation-date>
    <dc:creator>Generated</dc:creator>
    <dc:date>2026-08-22T17::46:54</dc:date>
    <dc:language>en-US</dc:language>
    <meta:editing-cycles>1</meta:editing-cycles>
    <meta:editing-duration>PT0S</meta:editing-duration>
    <dc:title>dido:01-fdis-ra:03-fdis-reference-architecture:03-2-design-principles-of-the-fdis-reference-architecture:03-2-1-governance-centric-orientation:start</dc:title>
  </office:meta>
</office:document-meta>
</file>