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3-fdis-reference-architecture:03-1-definition:start"/><text:bookmark-start text:name="__RefHeading___nature_of_the_reference_architecture_1"/><text:bookmark-start text:name="nature_of_the_reference_architecture"/>3.1 Nature of the Reference Architecture<text:bookmark-end text:name="__RefHeading___nature_of_the_reference_architecture_1"/><text:bookmark-end text:name="nature_of_the_reference_architecture"/></text:h>
      <text:p text:style-name="Text_20_body"><text:a xlink:type="simple" xlink:href="https://wiki.didosolutions.com/dido/01-fdis-ra/03-fdis-reference-architecture/start" text:style-name="Internet_20_link" text:visited-style-name="Visited_20_Internet_20_Link">Return to 3. FDIS Reference Architecture</text:a></text:p>
      <text:p text:style-name="Text_20_body">The <text:a xlink:type="simple" xlink:href="https://wiki.didosolutions.com/dido/99_annexes/annex-b-terms-and-definitions/f/fdis-ra" text:style-name="Internet_20_link" text:visited-style-name="Visited_20_Internet_20_Link">Federated Data Interpretation Systems Reference Architecture (FDIS-RA)</text:a> defines a shared architectural framework for systems that interpret, validate, compare, and govern information produced through statutory, regulatory, contractual, and other governed reporting regimes.</text:p>
      <text:p text:style-name="Text_20_body">FDIS-RA identifies the architectural responsibilities, constraints, quality characteristics, interfaces, and relationships required to support transparent, comparable, auditable, traceable, and governable interpretation of regulated information throughout its lifecycle.</text:p>
      <text:p text:style-name="Text_20_body">FDIS-RA is not the architecture of a particular system, organisation, deployment, or product. It does not prescribe:</text:p>
      <text:p text:style-name="Text_20_body">Internal component structuresAlgorithmsData schemasProcessing workflowsRuntime behaviourOperational configurationsTechnology selectionsInstead, FDIS-RA operates at a higher level of abstraction by establishing architectural expectations that apply across multiple systems, organisations, jurisdictions, and implementation approaches.</text:p>
      <text:p text:style-name="Text_20_body">FDIS-RA is distinct from a software architecture.</text:p>
      <text:p text:style-name="Text_20_body">A software architecture describes the internal structure, components, interfaces, deployment, and runtime behaviour of a particular software system.</text:p>
      <text:p text:style-name="Text_20_body">FDIS-RA defines the architectural responsibilities, constraints, quality characteristics, governance mechanisms, and semantic obligations that software architectures satisfy when they support regulated data interpretation.</text:p>
      <text:p text:style-name="Text_20_body">Software architectures may realise, align with, or conform to FDIS-RA. FDIS-RA does not prescribe system decomposition, implementation structure, programming models, products, or technology choices.</text:p>
      <text:p text:style-name="Text_20_body">Instead, it constrains how systems manage:</text:p>
      <text:p text:style-name="Text_20_body">Semantic meaningInterpretation logicProvenanceTraceabilityGovernanceVersion managementControlled semantic evolutionThese constraints enable software architectures to support long-term regulatory reliance while preserving semantic integrity, auditability, accountability, and comparability.</text:p>
      <text:p text:style-name="Text_20_body">FDIS-RA is also distinct from a reference implementation, technical specification, data standard, communication protocol, or implementation framework.</text:p>
      <text:p text:style-name="Text_20_body">It does not define:</text:p>
      <text:p text:style-name="Text_20_body">Executable softwareConcrete data modelsExchange formatsProtocol bindingsProgramming interfacesPlatform-specific behaviourStandards, semantic models, schemas, ontologies, rules, APIs, and other implementation artefacts may realise, align with, or support aspects of FDIS-RA. They do not replace the Reference Architecture.</text:p>
      <text:p text:style-name="Text_20_body">FDIS-RA provides the architectural context within which such artefacts are designed, evaluated, governed, and assessed for conformance.</text:p>
      <text:p text:style-name="Text_20_body">Accordingly, FDIS-RA serves as a framework for architectural design, assessment, governance, procurement, and conformance evaluation.</text:p>
      <text:p text:style-name="Text_20_body">It establishes a common architectural baseline against which organisations evaluate systems for alignment with the objectives of regulated data interpretation, including:</text:p>
      <text:p text:style-name="Text_20_body">Long-term semantic stabilityControlled semantic evolutionTraceabilityAuditabilityComparabilityAccountabilityGovernance across reporting periods, organisations, and regulatory regimes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49:38</meta:creation-date>
    <dc:creator>Generated</dc:creator>
    <dc:date>2026-08-24T03::49:38</dc:date>
    <dc:language>en-US</dc:language>
    <meta:editing-cycles>1</meta:editing-cycles>
    <meta:editing-duration>PT0S</meta:editing-duration>
    <dc:title>dido:01-fdis-ra:03-fdis-reference-architecture:03-1-definition:start</dc:title>
  </office:meta>
</office:document-meta>
</file>