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1-fdis-ra:02-background-and-motivation:02-5-why-a-reference-architecture-is-needed:02-5-4-lack-of-conformance-criteria:start"/><text:bookmark-start text:name="__RefHeading___lack_of_conformance_criteria_1"/><text:bookmark-start text:name="lack_of_conformance_criteria"/>2.5.4 Lack of Conformance Criteria<text:bookmark-end text:name="__RefHeading___lack_of_conformance_criteria_1"/><text:bookmark-end text:name="lack_of_conformance_criteria"/></text:h>
      <text:p text:style-name="Text_20_body"><text:a xlink:type="simple" xlink:href="https://wiki.didosolutions.com/dido/01-fdis-ra/02-background-and-motivation/02-5-why-a-reference-architecture-is-needed/start" text:style-name="Internet_20_link" text:visited-style-name="Visited_20_Internet_20_Link">Return to 2.5 Why a Reference Architecture Is Needed</text:a></text:p>
      <text:p text:style-name="Text_20_body">Without an explicit <text:a xlink:type="simple" xlink:href="https://wiki.didosolutions.com/dido/99_annexes/annex-b-terms-and-definitions/r/reference_architecture" text:style-name="Internet_20_link" text:visited-style-name="Visited_20_Internet_20_Link">Reference Architecture</text:a>, reporting systems usually frame claims of compliance or alignment in terms of individual standards, formats, products, or tools.</text:p>
      <text:p text:style-name="Text_20_body">A system may claim conformance because it:</text:p>
      <text:p text:style-name="Text_20_body">Produces syntactically valid outputImplements a particular taxonomyUses a recognised reporting formatAdopts a specified technologyPasses a schema-validation processSuch claims do not establish whether the system behaves consistently at the architectural level.</text:p>
      <text:p text:style-name="Text_20_body">This creates a fundamental ambiguity: the meaning of architectural conformance remains undefined. Two systems may both claim alignment with the same reporting standard while handling <text:a xlink:type="simple" xlink:href="https://wiki.didosolutions.com/dido/99_annexes/annex-b-terms-and-definitions/s/semantic" text:style-name="Internet_20_link" text:visited-style-name="Visited_20_Internet_20_Link">semantics</text:a>, interpretation, versioning, provenance, validation, and governance in materially different ways.</text:p>
      <text:p text:style-name="Text_20_body">Schema validation or format conformance may not expose these differences, even though they directly affect:</text:p>
      <text:p text:style-name="Text_20_body">ComparabilityTraceabilityAuditabilityReproducibilityInteroperabilityGovernanceHistorical reconstructionThe absence of architectural conformance criteria therefore constitutes an architectural failure mode. Without a shared framework that defines responsibilities, boundaries, interfaces, lifecycle controls, and required behaviour, organisations cannot assess conformance consistently or durably.</text:p>
      <text:p text:style-name="Text_20_body">Assertions of compliance remain fragmented, implementation-specific, and difficult to compare across:</text:p>
      <text:p text:style-name="Text_20_body">AgenciesVendorsProductsJurisdictionsReporting periodsIndependently developed systemsA Reference Architecture addresses this gap by establishing explicit architectural responsibilities, relationships, constraints, interaction patterns, and conformance points against which systems can be assessed.</text:p>
      <text:p text:style-name="Text_20_body">The architecture does not replace existing standards. Instead, it provides a framework for evaluating how systems apply those standards within a complete architectural context.</text:p>
      <text:p text:style-name="Text_20_body">Architectural conformance criteria can therefore extend beyond formats and schemas to include:</text:p>
      <text:p text:style-name="Text_20_body">Semantic handlingSeparation of reported, observed, and interpreted informationInterpretive traceabilityVersioned semantic and rule contextProvenance preservationInterface and contract governanceLifecycle controlInspectable conformance pointsGovernance across the reporting lifecycleThe <text:a xlink:type="simple" xlink:href="https://wiki.didosolutions.com/dido/99_annexes/annex-b-terms-and-definitions/f/fdis-ra" text:style-name="Internet_20_link" text:visited-style-name="Visited_20_Internet_20_Link">Federated Data Interpretation Systems Reference Architecture (FDIS-RA)</text:a> enables conformance to be defined in explicit, testable, comparable, and meaningful architectural terms across implementations and over tim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43:19</meta:creation-date>
    <dc:creator>Generated</dc:creator>
    <dc:date>2026-08-22T15::43:19</dc:date>
    <dc:language>en-US</dc:language>
    <meta:editing-cycles>1</meta:editing-cycles>
    <meta:editing-duration>PT0S</meta:editing-duration>
    <dc:title>dido:01-fdis-ra:02-background-and-motivation:02-5-why-a-reference-architecture-is-needed:02-5-4-lack-of-conformance-criteria:start</dc:title>
  </office:meta>
</office:document-meta>
</file>