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2-background-and-motivation:02-5-why-a-reference-architecture-is-needed:02-5-3-ai-opacity:start"/><text:bookmark-start text:name="__RefHeading___ai_opacity_1"/><text:bookmark-start text:name="ai_opacity"/>2.5.3 AI Opacity<text:bookmark-end text:name="__RefHeading___ai_opacity_1"/><text:bookmark-end text:name="ai_opacity"/></text:h>
      <text:p text:style-name="Text_20_body"><text:a xlink:type="simple" xlink:href="https://wiki.didosolutions.com/dido/01-fdis-ra/02-background-and-motivation/02-5-why-a-reference-architecture-is-needed/start" text:style-name="Internet_20_link" text:visited-style-name="Visited_20_Internet_20_Link">Return to 2.5 Why a Reference Architecture Is Needed</text:a></text:p>
      <text:p text:style-name="Text_20_body">Artificial intelligence-assisted techniques are increasingly used in reporting systems to extract, classify, enrich, and analyse reported information. These techniques can improve scalability, processing speed, and operational efficiency, particularly when systems process large volumes of unstructured or semi-structured information.</text:p>
      <text:p text:style-name="Text_20_body">Artificial intelligence-assisted processing also introduces forms of opacity, nondeterminism, variability, and uncertainty that differ from traditional rule-based processing.</text:p>
      <text:p text:style-name="Text_20_body">In many current implementations, systems incorporate artificial intelligence outputs directly into downstream interpretation or validation pipelines without a clear architectural distinction among:</text:p>
      <text:p text:style-name="Text_20_body">What a reporting party assertedWhat a system observed or extractedWhat an artificial intelligence component inferredWhat a governed interpretation process concludedWhat a validation or conformance process assessedModel behaviour, confidence thresholds, training data, model versions, prompt logic, retrieval context, and configuration may remain implicit or tool-specific. As a result, organisations may find it difficult to explain how a particular output was produced, determine which assumptions influenced it, or reassess the output under revised <text:a xlink:type="simple" xlink:href="https://wiki.didosolutions.com/dido/99_annexes/annex-b-terms-and-definitions/s/semantic" text:style-name="Internet_20_link" text:visited-style-name="Visited_20_Internet_20_Link">semantic</text:a> definitions or governance rules.</text:p>
      <text:p text:style-name="Text_20_body">When systems introduce artificial intelligence-assisted processing without architectural constraints, they may amplify ambiguity rather than reduce it. Common failure modes include:</text:p>
      <text:p text:style-name="Text_20_body">Derived values appearing authoritative without adequate provenanceProbabilistic outputs being treated as asserted factsConfidence measures being omitted or interpreted inconsistentlyModel or configuration changes altering behaviour without visible governanceInference and interpretation are being collapsed into a single opaque resultHistorical outputs are becoming difficult to reproduce or reassessTool-specific behaviour becoming embedded as de facto semantic authorityThese conditions undermine traceability, auditability, comparability, reproducibility, and evidentiary continuity, particularly in regulated reporting environments where organisations must explain outcomes and reconstruct historical interpretations.</text:p>
      <text:p text:style-name="Text_20_body">AI opacity is therefore not an unavoidable property of artificial intelligence techniques. It is an architectural failure mode that arises when systems integrate artificial intelligence capabilities without explicit governance of their semantic roles, authority, inputs, outputs, versions, uncertainty, and permissible uses.</text:p>
      <text:p text:style-name="Text_20_body">A <text:a xlink:type="simple" xlink:href="https://wiki.didosolutions.com/dido/99_annexes/annex-b-terms-and-definitions/r/reference_architecture" text:style-name="Internet_20_link" text:visited-style-name="Visited_20_Internet_20_Link">Reference Architecture</text:a> provides the structure needed to incorporate artificial intelligence-assisted components while preserving clear distinctions among reported facts, observed facts, inferred results, interpreted facts, and validation outcomes.</text:p>
      <text:p text:style-name="Text_20_body">This structure requires explicit treatment of:</text:p>
      <text:p text:style-name="Text_20_body">Source and input provenanceModel and configuration identityVersion contextConfidence and uncertainty measuresPrompt and retrieval context, where applicableAuthority assigned to the outputRelationships to downstream interpretation and validationAudit trails and historical reconstructionThe <text:a xlink:type="simple" xlink:href="https://wiki.didosolutions.com/dido/99_annexes/annex-b-terms-and-definitions/f/fdis-ra" text:style-name="Internet_20_link" text:visited-style-name="Visited_20_Internet_20_Link">Federated Data Interpretation Systems Reference Architecture (FDIS-RA)</text:a> constrains how systems use artificial intelligence outputs rather than prescribing which artificial intelligence techniques, models, products, or platforms they employ.</text:p>
      <text:p text:style-name="Text_20_body">This approach supports responsible adoption of artificial intelligence-assisted capabilities without surrendering semantic control, interpretive accountability, implementation flexibility, or governance authority.</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16:21</meta:creation-date>
    <dc:creator>Generated</dc:creator>
    <dc:date>2026-08-24T01::16:21</dc:date>
    <dc:language>en-US</dc:language>
    <meta:editing-cycles>1</meta:editing-cycles>
    <meta:editing-duration>PT0S</meta:editing-duration>
    <dc:title>dido:01-fdis-ra:02-background-and-motivation:02-5-why-a-reference-architecture-is-needed:02-5-3-ai-opacity:start</dc:title>
  </office:meta>
</office:document-meta>
</file>