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5-why-a-reference-architecture-is-needed:02-5-2-tool-driven-interpretations:start"/><text:bookmark-start text:name="__RefHeading___tool-driven_interpretations_1"/><text:bookmark-start text:name="tool-driven_interpretations"/>2.5.2 Tool-Driven Interpretations<text:bookmark-end text:name="__RefHeading___tool-driven_interpretations_1"/><text:bookmark-end text:name="tool-driven_interpretations"/></text:h>
      <text:p text:style-name="Text_20_body"><text:a xlink:type="simple" xlink:href="https://wiki.didosolutions.com/dido/01-fdis-ra/02-background-and-motivation/02-5-why-a-reference-architecture-is-needed/start" text:style-name="Internet_20_link" text:visited-style-name="Visited_20_Internet_20_Link">Return to 2.5 Why a Reference Architecture Is Needed</text:a></text:p>
      <text:p text:style-name="Text_20_body">In many current reporting-system implementations, <text:a xlink:type="simple" xlink:href="https://wiki.didosolutions.com/dido/99_annexes/annex-b-terms-and-definitions/s/semantic" text:style-name="Internet_20_link" text:visited-style-name="Visited_20_Internet_20_Link">semantic</text:a> interpretation remains implicitly embedded within tools, platforms, configurations, models, or application logic rather than being defined as an explicit architectural responsibility.</text:p>
      <text:p text:style-name="Text_20_body">As a result, meaning becomes tightly coupled to specific technologies, execution environments, vendor products, or implementation-specific configurations.</text:p>
      <text:p text:style-name="Text_20_body">When organisations upgrade, reconfigure, replace, or integrate tools, interpretive behaviour may change subtly and without adequate documentation. Such changes may alter:</text:p>
      <text:p text:style-name="Text_20_body">Classification outcomesValidation resultsDerived factsCalculated metricsConfidence assessmentsConformance determinationsThese changes may occur without any corresponding revision to reporting standards, semantic definitions, regulatory intent, or governing policy. Because the semantic behaviour remains implicit within the implementation, organisations may find such changes difficult to detect, compare, explain, reproduce, or govern.</text:p>
      <text:p text:style-name="Text_20_body">This coupling of semantic intent to tool-specific realisation constitutes an architectural failure mode. It:</text:p>
      <text:p text:style-name="Text_20_body">Undermines comparability across implementationsComplicates oversight and auditObscures the authority governing an interpretationMakes historical reconstruction difficultIncreases dependence on particular vendors or execution environmentsWeakens the ability to determine whether different systems interpret the same reported information consistentlyThese problems may persist even when systems nominally use the same reporting formats, taxonomies, standards, or source data.</text:p>
      <text:p text:style-name="Text_20_body">A <text:a xlink:type="simple" xlink:href="https://wiki.didosolutions.com/dido/99_annexes/annex-b-terms-and-definitions/r/reference_architecture" text:style-name="Internet_20_link" text:visited-style-name="Visited_20_Internet_20_Link">Reference Architecture</text:a> is therefore needed to separate semantic intent from its technological realisation. The architecture makes interpretive responsibilities, definitions, rules, parameters, version context, and outcomes explicit and traceable independently of the technologies used to execute them.</text:p>
      <text:p text:style-name="Text_20_body">This separation allows semantic behaviour to remain stable, governable, inspectable, and reconstructable across:</text:p>
      <text:p text:style-name="Text_20_body">Heterogeneous toolsEvolving platformsVendor changesIndependently developed systemsMultiple reporting periodsDiffering deployment environmentsThe <text:a xlink:type="simple" xlink:href="https://wiki.didosolutions.com/dido/99_annexes/annex-b-terms-and-definitions/f/fdis-ra" text:style-name="Internet_20_link" text:visited-style-name="Visited_20_Internet_20_Link">Federated Data Interpretation Systems Reference Architecture (FDIS-RA)</text:a> supports this separation without constraining implementation choice, product selection, technical innovation, or deployment strateg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2:23</meta:creation-date>
    <dc:creator>Generated</dc:creator>
    <dc:date>2026-08-24T08::32:23</dc:date>
    <dc:language>en-US</dc:language>
    <meta:editing-cycles>1</meta:editing-cycles>
    <meta:editing-duration>PT0S</meta:editing-duration>
    <dc:title>dido:01-fdis-ra:02-background-and-motivation:02-5-why-a-reference-architecture-is-needed:02-5-2-tool-driven-interpretations:start</dc:title>
  </office:meta>
</office:document-meta>
</file>