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1-fdis-ra:02-background-and-motivation:02-4-existing-functional-capabilities-in-reporting-systems:start"/><text:bookmark-start text:name="__RefHeading___existing_functional_capabilities_in_reporting_systems_1"/><text:bookmark-start text:name="existing_functional_capabilities_in_reporting_systems"/>2.4 Existing Functional Capabilities in Reporting Systems<text:bookmark-end text:name="__RefHeading___existing_functional_capabilities_in_reporting_systems_1"/><text:bookmark-end text:name="existing_functional_capabilities_in_reporting_systems"/></text:h>
      <text:p text:style-name="Text_20_body"><text:a xlink:type="simple" xlink:href="https://wiki.didosolutions.com/dido/01-fdis-ra/02-background-and-motivation/start" text:style-name="Internet_20_link" text:visited-style-name="Visited_20_Internet_20_Link">Return to 2. Background and Motivation</text:a></text:p>
      <text:p text:style-name="Text_20_body">Reporting systems currently deployed across regulated environments already provide a recurring set of functional capabilities that support the ingestion, processing, interpretation, validation, storage, and analysis of reported information. These capabilities span jurisdictions and regulatory domains, but organizations have generally developed and deployed them independently, using heterogeneous technologies, products, architectural styles, and operational practices.</text:p>
      <text:p text:style-name="Text_20_body">This section identifies these capabilities at the architectural level rather than at the implementation level. Its purpose is neither to prescribe specific implementations nor to endorse particular technologies or products. Instead, it establishes a common functional vocabulary for the <text:a xlink:type="simple" xlink:href="https://wiki.didosolutions.com/dido/99_annexes/annex-b-terms-and-definitions/r/reference_architecture" text:style-name="Internet_20_link" text:visited-style-name="Visited_20_Internet_20_Link">Reference Architecture</text:a>. By identifying these capabilities as distinct architectural responsibilities, FDIS-RA provides a foundation for defining responsibilities, interfaces, interactions, governance mechanisms, and applicable standards without constraining how any capability is realized within a particular implementation.</text:p>
      <text:p text:style-name="Text_20_body">The Reference Architecture defines each capability according to the architectural responsibility it satisfies, rather than by the products, programming languages, modeling technologies, artificial intelligence techniques, or implementation mechanisms used to realize it. Commercial and open-source platforms frequently combine multiple capabilities within a single product or expose them through tightly coupled processing pipelines. FDIS-RA intentionally abstracts from such packaging decisions so that architectural responsibilities remain stable even as implementation technologies evolve.</text:p>
      <text:p text:style-name="Text_20_body">Modern reporting systems already incorporate many of the technical capabilities necessary to ingest, exchange, validate, store, and analyze reported information <text:a xlink:type="simple" xlink:href="https://wiki.didosolutions.com/dido/99_annexes/annex-c-references/r8-ifrs-taxonomy-and-digital-financial-reporting" text:style-name="Internet_20_link" text:visited-style-name="Visited_20_Internet_20_Link">[R8]</text:a>, <text:a xlink:type="simple" xlink:href="https://wiki.didosolutions.com/dido/99_annexes/annex-c-references/r9-xbrl-specifications-and-regulatory-use" text:style-name="Internet_20_link" text:visited-style-name="Visited_20_Internet_20_Link">[R9]</text:a>. These capabilities have matured over time in response to statutory requirements, supervisory objectives, operational experience, and advances in technologies adopted across multiple jurisdictions <text:a xlink:type="simple" xlink:href="https://wiki.didosolutions.com/dido/99_annexes/annex-c-references/r3-eu-corporate-sustainability-reporting-directive" text:style-name="Internet_20_link" text:visited-style-name="Visited_20_Internet_20_Link">[R3]</text:a>, <text:a xlink:type="simple" xlink:href="https://wiki.didosolutions.com/dido/99_annexes/annex-c-references/r5-making-tax-digital" text:style-name="Internet_20_link" text:visited-style-name="Visited_20_Internet_20_Link">[R5]</text:a>, <text:a xlink:type="simple" xlink:href="https://wiki.didosolutions.com/dido/99_annexes/annex-c-references/r6-asic-digital-reporting-and-data-standards" text:style-name="Internet_20_link" text:visited-style-name="Visited_20_Internet_20_Link">[R6]</text:a>, <text:a xlink:type="simple" xlink:href="https://wiki.didosolutions.com/dido/99_annexes/annex-c-references/r7-apra-data-collection-and-reporting-modernisation" text:style-name="Internet_20_link" text:visited-style-name="Visited_20_Internet_20_Link">[R7]</text:a>, <text:a xlink:type="simple" xlink:href="https://wiki.didosolutions.com/dido/99_annexes/annex-c-references/r8-ifrs-taxonomy-and-digital-financial-reporting" text:style-name="Internet_20_link" text:visited-style-name="Visited_20_Internet_20_Link">[R8]</text:a>. The primary challenge addressed by this specification is therefore not the absence of functional capability, but the absence of architectural coordination among those capabilities.</text:p>
      <text:p text:style-name="Text_20_body">Without an explicit system-level architectural framework, organizations typically assemble these capabilities through implementation-specific integration patterns and product-specific workflows. Under such arrangements, <text:a xlink:type="simple" xlink:href="https://wiki.didosolutions.com/dido/99_annexes/annex-b-terms-and-definitions/s/semantic" text:style-name="Internet_20_link" text:visited-style-name="Visited_20_Internet_20_Link">semantic</text:a> interpretation often remains implicit, traceability remains incomplete, and governance responsibilities become fragmented across components, organizations, and jurisdictions. Consequently, even technically mature capabilities may fail collectively to achieve the long-term semantic consistency, comparability, auditability, and interoperability implied by the <text:a xlink:type="simple" xlink:href="https://wiki.didosolutions.com/dido/99_annexes/annex-b-terms-and-definitions/f/fdta" text:style-name="Internet_20_link" text:visited-style-name="Visited_20_Internet_20_Link">Financial Data Transparency Act (FDTA)</text:a> and comparable regulatory initiatives <text:a xlink:type="simple" xlink:href="https://wiki.didosolutions.com/dido/99_annexes/annex-c-references/r10-reference-architecture-description" text:style-name="Internet_20_link" text:visited-style-name="Visited_20_Internet_20_Link">[R10]</text:a>.</text:p>
      <text:p text:style-name="Text_20_body">The following subsections identify the functional capabilities commonly present in contemporary reporting systems. Each capability is described according to its architectural purpose and responsibilities, providing the foundation for subsequent definition of the architectural components, interfaces, governance mechanisms, and interactions that enable explicit, governed, and traceable semantic interpretation throughout the reporting lifecycle.</text:p>
      <text:h text:style-name="Heading_20_2" text:outline-level="2"><text:bookmark-start text:name="__RefHeading___contents_2"/><text:bookmark-start text:name="contents"/>Contents<text:bookmark-end text:name="__RefHeading___contents_2"/><text:bookmark-end text:name="contents"/></text:h>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1::42:10</meta:creation-date>
    <dc:creator>Generated</dc:creator>
    <dc:date>2026-08-23T21::42:10</dc:date>
    <dc:language>en-US</dc:language>
    <meta:editing-cycles>1</meta:editing-cycles>
    <meta:editing-duration>PT0S</meta:editing-duration>
    <dc:title>dido:01-fdis-ra:02-background-and-motivation:02-4-existing-functional-capabilities-in-reporting-systems:start</dc:title>
  </office:meta>
</office:document-meta>
</file>