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1-international-context-and-applicability:start"/><text:bookmark-start text:name="__RefHeading___international_context_and_applicability_1"/><text:bookmark-start text:name="international_context_and_applicability"/>2.1 International Context and Applicability<text:bookmark-end text:name="__RefHeading___international_context_and_applicability_1"/><text:bookmark-end text:name="international_context_and_applicability"/></text:h>
      <text:p text:style-name="Text_20_body"><text:a xlink:type="simple" xlink:href="https://wiki.didosolutions.com/dido/01-fdis-ra/02-background-and-motivation/start" text:style-name="Internet_20_link" text:visited-style-name="Visited_20_Internet_20_Link">Return to 2. Background and Motivation</text:a></text:p>
      <text:p text:style-name="Text_20_body">Although this specification is motivated by the <text:a xlink:type="simple" xlink:href="https://wiki.didosolutions.com/fxdemo/99_part_annexes/annex-b-terms-and-definitions/f/fdta" text:style-name="Internet_20_link" text:visited-style-name="Visited_20_Internet_20_Link">Financial Data Transparency Act (FDTA)</text:a> [R1], the architectural challenges it addresses are not unique to the United States or to financial reporting.</text:p>
      <text:p text:style-name="Text_20_body">Regulators and standards bodies across multiple jurisdictions pursue overlapping objectives for data produced through statutory and regulatory reporting regimes. These objectives include machine readability, accessibility, comparability across institutions and reporting periods, auditability, and support for automated analysis [R3, R4, R5, R6, R7, R8].</text:p>
      <text:p text:style-name="Text_20_body">Initiatives in the European Union, the United Kingdom, Australia, and other jurisdictions reflect a shared recognition that document-centric reporting alone does not adequately support modern oversight, supervision, and cross-system analysis [R3, R4, R5, R6, R7]. Legal mechanisms, reporting scopes, technical instruments, and implementation timelines differ among these regimes. Nevertheless, each regime faces the recurring problem of preserving consistent and meaningful interpretation as reporting requirements, definitions, classifications, and analytical practices evolve [R3, R5, R8].</text:p>
      <text:p text:style-name="Text_20_body">The FDTA explicitly relies on common data standards and coordinated standard-setting to promote interoperability among participating United States financial regulatory agencies [R1, R2]. The final joint rule published on 25 June 2026 establishes those joint standards. Separate agency rulemaking or other agency action determines whether and how an agency applies the standards to a particular collection of information.</text:p>
      <text:p text:style-name="Text_20_body">This coordinated standards framework creates an opportunity to define a system-level <text:a xlink:type="simple" xlink:href="https://wiki.didosolutions.com/fxdemo/99_part_annexes/annex-b-terms-and-definitions/r/reference_architecture" text:style-name="Internet_20_link" text:visited-style-name="Visited_20_Internet_20_Link">Reference Architecture</text:a> that addresses how systems interpret, validate, compare, and analyse reported data within and across organisational boundaries. This architectural focus extends beyond reporting formats, taxonomies, tagging mechanisms, and submission channels [R10].</text:p>
      <text:p text:style-name="Text_20_body">The Federated Data Interpretation Systems Reference Architecture (FDIS-RA) is jurisdiction-agnostic and domain-extensible. It does not assume a particular regulatory authority, reporting taxonomy, statutory regime, or legal framework. Instead, it addresses architectural concerns that recur in mission-critical and federated systems where organisations interpret and analyse regulated or mandated data and require long-term comparability, traceability, and <text:a xlink:type="simple" xlink:href="https://wiki.didosolutions.com/fxdemo/99_part_annexes/annex-b-terms-and-definitions/s/semantic" text:style-name="Internet_20_link" text:visited-style-name="Visited_20_Internet_20_Link">semantic</text:a> stability [R3, R5, R8, R9].</text:p>
      <text:p text:style-name="Text_20_body">Agency-specific implementation of the FDTA joint data standards provides a concrete and timely motivating case. However, the architectural patterns and pressures examined by FDIS-RA extend beyond finance. Similar challenges arise in sustainability reporting, taxation, public health, environmental monitoring, safety oversight, and other regulated domains where independently produced information requires consistent interpretation across organisations, jurisdictions, systems, and time horizons.</text:p>
      <text:p text:style-name="Text_20_body">For clarity and focus, this specification uses the FDTA as a representative exemplar [R1]. The architectural principles, components, interfaces, governance mechanisms, and quality attributes apply more broadly to federated data interpretation systems operating under evolving regulatory, legal, contractual, or policy constraints [R3, R4, R5, R6, R7, R8].</text:p>
      <table:table table:style-name="Table">
        <table:table-column/>
        <table:table-column/>
        <table:table-column/>
        <table:table-column/>
        <table:table-column/>
        <table:table-row>
          <table:table-cell office:value-type="string" table:style-name="tableheader" table:number-columns-spanned="5">
            <text:p text:style-name="Table_20_Heading"> Table 2.1-1: Comparative Context (Illustrative) </text:p>
          </table:table-cell>
          <table:covered-table-cell/>
          <table:covered-table-cell/>
          <table:covered-table-cell/>
          <table:covered-table-cell/>
        </table:table-row>
        <table:table-row>
          <table:table-cell office:value-type="string" table:style-name="tableheader">
            <text:p text:style-name="Table_20_Heading"> Jurisdiction or Regime </text:p>
          </table:table-cell>
          <table:table-cell office:value-type="string" table:style-name="tableheader">
            <text:p text:style-name="Table_20_Heading"> Machine-Readable Reporting Status </text:p>
          </table:table-cell>
          <table:table-cell office:value-type="string" table:style-name="tableheader">
            <text:p text:style-name="Table_20_Heading"> Primary Mechanism </text:p>
          </table:table-cell>
          <table:table-cell office:value-type="string" table:style-name="tableheader">
            <text:p text:style-name="Table_20_Heading"> Explicit Semantic Governance </text:p>
          </table:table-cell>
          <table:table-cell office:value-type="string" table:style-name="tableheader">
            <text:p text:style-name="Table_20_Heading"> System-Level Reference Architecture </text:p>
          </table:table-cell>
        </table:table-row>
        <table:table-row>
          <table:table-cell office:value-type="string" table:style-name="tablecell">
            <text:p text:style-name="tablealignleft"> United States (FDTA) </text:p>
          </table:table-cell>
          <table:table-cell office:value-type="string" table:style-name="tablecell">
            <text:p text:style-name="tablealignleft"> Joint standards established; application to individual collections requires subsequent agency action </text:p>
          </table:table-cell>
          <table:table-cell office:value-type="string" table:style-name="tablecell">
            <text:p text:style-name="tablealignleft"> Coordinated joint data standards and agency-specific implementation </text:p>
          </table:table-cell>
          <table:table-cell office:value-type="string" table:style-name="tablecell">
            <text:p text:style-name="tablealignleft"> Architectural need recognised; operational treatment depends on agency implementation </text:p>
          </table:table-cell>
          <table:table-cell office:value-type="string" table:style-name="tablecell">
            <text:p text:style-name="tablealignleft"> Not identified in the cited source set </text:p>
          </table:table-cell>
        </table:table-row>
        <table:table-row>
          <table:table-cell office:value-type="string" table:style-name="tablecell">
            <text:p text:style-name="tablealignleft"> European Union (ESEF) </text:p>
          </table:table-cell>
          <table:table-cell office:value-type="string" table:style-name="tablecell">
            <text:p text:style-name="tablealignleft"> Mandated for specified annual financial reports </text:p>
          </table:table-cell>
          <table:table-cell office:value-type="string" table:style-name="tablecell">
            <text:p text:style-name="tablealignleft"> XHTML, Inline XBRL, ESEF taxonomy, and conformance provisions </text:p>
          </table:table-cell>
          <table:table-cell office:value-type="string" table:style-name="tablecell">
            <text:p text:style-name="tablealignleft"> Partial </text:p>
          </table:table-cell>
          <table:table-cell office:value-type="string" table:style-name="tablecell">
            <text:p text:style-name="tablealignleft"> Not identified in the cited source set </text:p>
          </table:table-cell>
        </table:table-row>
        <table:table-row>
          <table:table-cell office:value-type="string" table:style-name="tablecell">
            <text:p text:style-name="tablealignleft"> European Union (CSRD / ESRS) </text:p>
          </table:table-cell>
          <table:table-cell office:value-type="string" table:style-name="tablecell">
            <text:p text:style-name="tablealignleft"> Digital tagging requirements apply within the applicable sustainability-reporting framework </text:p>
          </table:table-cell>
          <table:table-cell office:value-type="string" table:style-name="tablecell">
            <text:p text:style-name="tablealignleft"> European Sustainability Reporting Standards and digital taxonomy mechanisms </text:p>
          </table:table-cell>
          <table:table-cell office:value-type="string" table:style-name="tablecell">
            <text:p text:style-name="tablealignleft"> Partial </text:p>
          </table:table-cell>
          <table:table-cell office:value-type="string" table:style-name="tablecell">
            <text:p text:style-name="tablealignleft"> Not identified in the cited source set </text:p>
          </table:table-cell>
        </table:table-row>
        <table:table-row>
          <table:table-cell office:value-type="string" table:style-name="tablecell">
            <text:p text:style-name="tablealignleft"> United Kingdom (Making Tax Digital) </text:p>
          </table:table-cell>
          <table:table-cell office:value-type="string" table:style-name="tablecell">
            <text:p text:style-name="tablealignleft"> Mandated for applicable taxpayers and reporting obligations </text:p>
          </table:table-cell>
          <table:table-cell office:value-type="string" table:style-name="tablecell">
            <text:p text:style-name="tablealignleft"> Digital recordkeeping and compatible software-based submission </text:p>
          </table:table-cell>
          <table:table-cell office:value-type="string" table:style-name="tablecell">
            <text:p text:style-name="tablealignleft"> Partial </text:p>
          </table:table-cell>
          <table:table-cell office:value-type="string" table:style-name="tablecell">
            <text:p text:style-name="tablealignleft"> Not identified in the cited source set </text:p>
          </table:table-cell>
        </table:table-row>
        <table:table-row>
          <table:table-cell office:value-type="string" table:style-name="tablecell">
            <text:p text:style-name="tablealignleft"> Australia (ASIC / APRA) </text:p>
          </table:table-cell>
          <table:table-cell office:value-type="string" table:style-name="tablecell">
            <text:p text:style-name="tablealignleft"> Digital lodgement and structured data collection apply to specified reporting obligations </text:p>
          </table:table-cell>
          <table:table-cell office:value-type="string" table:style-name="tablecell">
            <text:p text:style-name="tablealignleft"> ASIC digital lodgement mechanisms and APRA Connect data collections </text:p>
          </table:table-cell>
          <table:table-cell office:value-type="string" table:style-name="tablecell">
            <text:p text:style-name="tablealignleft"> Partial </text:p>
          </table:table-cell>
          <table:table-cell office:value-type="string" table:style-name="tablecell">
            <text:p text:style-name="tablealignleft"> Not identified in the cited source set </text:p>
          </table:table-cell>
        </table:table-row>
        <table:table-row>
          <table:table-cell office:value-type="string" table:style-name="tablecell">
            <text:p text:style-name="tablealignleft"> Global (IFRS Taxonomy) </text:p>
          </table:table-cell>
          <table:table-cell office:value-type="string" table:style-name="tablecell">
            <text:p text:style-name="tablealignleft"> No universal mandate; applicability depends on jurisdictional adoption </text:p>
          </table:table-cell>
          <table:table-cell office:value-type="string" table:style-name="tablecell">
            <text:p text:style-name="tablealignleft"> IFRS digital taxonomies and XBRL-based reporting </text:p>
          </table:table-cell>
          <table:table-cell office:value-type="string" table:style-name="tablecell">
            <text:p text:style-name="tablealignleft"> Limited </text:p>
          </table:table-cell>
          <table:table-cell office:value-type="string" table:style-name="tablecell">
            <text:p text:style-name="tablealignleft"> Not identified in the cited source set </text:p>
          </table:table-cell>
        </table:table-row>
      </table:table>
      <table:table table:style-name="Table_Quotation1">
        <table:table-column/>
        <table:table-row>
          <table:table-cell office:value-type="string" table:style-name="Cell_Quotation1">
            <text:p text:style-name="tablealignleft"> <text:span text:style-name="Strong_20_Emphasis">Note:</text:span> The sources associated with each jurisdiction are:</text:p>
          </table:table-cell>
        </table:table-row>
      </table:table>
      <text:p text:style-name="Text_20_body">United States (FDTA) [R1, R2]European Union [R3, R4]United Kingdom [R5]Australia [R6, R7]Global / IFRS [R8, R9]</text:p>
      <table:table table:style-name="Table_Quotation1">
        <table:table-column/>
        <table:table-row>
          <table:table-cell office:value-type="string" table:style-name="Cell_Quotation1">
            <text:p text:style-name="tablealignleft"> <text:span text:style-name="Strong_20_Emphasis">Note:</text:span> The table presents an illustrative FDIS-RA assessment rather than a legal or conformance determination. The phrase <text:span text:style-name="Strong_20_Emphasis">explicit semantic governance</text:span> refers to governance of how operational systems interpret, validate, compare, and evolve reported information. It does not refer merely to the existence of reporting taxonomies, schemas, tagging standards, or controlled vocabularies.</text:p>
          </table:table-cell>
        </table:table-row>
      </table:table>
      <table:table table:style-name="Table_Quotation1">
        <table:table-column/>
        <table:table-row>
          <table:table-cell office:value-type="string" table:style-name="Cell_Quotation1">
            <text:p text:style-name="tablealignleft"> <text:span text:style-name="Strong_20_Emphasis">Note:</text:span> The phrase <text:span text:style-name="Strong_20_Emphasis">not identified in the cited source set</text:span> does not assert that no relevant architecture exists. It states that the sources cited by this section do not identify a system-level Reference Architecture equivalent in scope to FDIS-RA.</text:p>
          </table:table-cell>
        </table:table-row>
      </table:table>
      <text:p text:style-name="Text_20_body">The table highlights a recurring pattern across the examined regimes. Machine-readable and digitally submitted reporting has become increasingly common, but the cited sources provide less explicit architectural coordination for governing interpretation and analysis after systems receive the information.</text:p>
      <text:p text:style-name="Text_20_body">Standardisation initiatives frequently concentrate on how reporting entities structure, tag, record, and submit information. These mechanisms provide essential syntactic, structural, and exchange discipline. They do not, by themselves, define how downstream systems interpret, validate, compare, and analyse reported information under governed and versioned semantic contexts.</text:p>
      <text:p text:style-name="Text_20_body">Operational systems often derive semantic interpretation from combinations of taxonomies, regulatory definitions, implementation logic, guidance documents, analytical procedures, and agency-specific practices. When architectures do not make these dependencies explicit, systems may embed definitions, contextual assumptions, classification rules, temporal scope, and calculation logic within software, configuration, or analytical workflows.</text:p>
      <text:p text:style-name="Text_20_body">Consequently, syntactic standardisation does not by itself demonstrate semantic consistency across organisations, reporting periods, or independently developed systems. Organisations need explicit architectural mechanisms to identify the definitions, versions, rules, parameters, authorities, and contextual assumptions that govern each interpretation.</text:p>
      <text:p text:style-name="Text_20_body">FDIS-RA addresses this gap by providing a system-level architectural framework for interpretation. It does not introduce new reporting formats or replace existing taxonomies, schemas, standards, or submission mechanisms. Instead, it makes the interpretation and analysis of regulated data explicit, traceable, versioned, and governable across jurisdictions, agencies, systems, and implementations while remaining compatible with existing reporting and representation standar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6:28</meta:creation-date>
    <dc:creator>Generated</dc:creator>
    <dc:date>2026-08-23T22::46:28</dc:date>
    <dc:language>en-US</dc:language>
    <meta:editing-cycles>1</meta:editing-cycles>
    <meta:editing-duration>PT0S</meta:editing-duration>
    <dc:title>dido:01-fdis-ra:02-background-and-motivation:02-1-international-context-and-applicability:start</dc:title>
  </office:meta>
</office:document-meta>
</file>