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5-intended-audience:start"/><text:bookmark-start text:name="__RefHeading___intended_audience_1"/><text:bookmark-start text:name="intended_audience"/>1.5 Intended Audience<text:bookmark-end text:name="__RefHeading___intended_audience_1"/><text:bookmark-end text:name="intended_audience"/></text:h>
      <text:p text:style-name="Text_20_body"><text:a xlink:type="simple" xlink:href="https://wiki.didosolutions.com/dido/01-fdis-ra/01-introduction/start" text:style-name="Internet_20_link" text:visited-style-name="Visited_20_Internet_20_Link">Return to 1. Introduction</text:a></text:p>
      <text:p text:style-name="Text_20_body">This specification addresses regulators, standards bodies, system and enterprise architects, procurement and acquisition officials, oversight authorities, conformance assessment organizations, and technology providers involved in the governance, design, evaluation, acquisition, implementation, or oversight of regulated data interpretation environments. It is particularly relevant to stakeholders operating in mission-critical, cross-agency, or cross-jurisdictional environments.</text:p>
      <text:p text:style-name="Text_20_body">The specification assumes familiarity with systems architecture, standards-based interoperability, and statutory or supervisory reporting regimes. It serves as an architectural reference rather than an implementation guide, promoting shared understanding, architectural alignment, informed acquisition, conformance assessment, and consistent decision-making across diverse stakeholder communities.</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2:02</meta:creation-date>
    <dc:creator>Generated</dc:creator>
    <dc:date>2026-08-23T21::42:02</dc:date>
    <dc:language>en-US</dc:language>
    <meta:editing-cycles>1</meta:editing-cycles>
    <meta:editing-duration>PT0S</meta:editing-duration>
    <dc:title>dido:01-fdis-ra:01-introduction:01-5-intended-audience:start</dc:title>
  </office:meta>
</office:document-meta>
</file>