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1-fdis-ra:01-introduction:01-5-intended-audience:01-5-5-researchers-and-practitioners-in-semantic-governance-and-regulatory-technology:start"/><text:bookmark-start text:name="__RefHeading___researchers_and_practitioners_in_semantic_governance_and_regulatory_technology_1"/><text:bookmark-start text:name="researchers_and_practitioners_in_semantic_governance_and_regulatory_technology"/>1.5.5 Researchers and Practitioners in Semantic Governance and Regulatory Technology<text:bookmark-end text:name="__RefHeading___researchers_and_practitioners_in_semantic_governance_and_regulatory_technology_1"/><text:bookmark-end text:name="researchers_and_practitioners_in_semantic_governance_and_regulatory_technology"/></text:h>
      <text:p text:style-name="Text_20_body"><text:a xlink:type="simple" xlink:href="https://wiki.didosolutions.com/dido/01-fdis-ra/01-introduction/01-5-intended-audience" text:style-name="Internet_20_link" text:visited-style-name="Visited_20_Internet_20_Link">Return to 1.5 Intended Audience</text:a></text:p>
      <text:p text:style-name="Text_20_body">Researchers, analysts, and practitioners study and advance methods for <text:a xlink:type="simple" xlink:href="https://wiki.didosolutions.com/fxdemo/99_part_annexes/annex-b-terms-and-definitions/s" text:style-name="Internet_20_link" text:visited-style-name="Visited_20_Internet_20_Link">semantic</text:a> interpretation, provenance, traceability, validation, and governance in complex regulated data environments, including financial and regulatory domains.</text:p>
      <text:p text:style-name="Text_20_body">These communities also explore artificial intelligence-assisted techniques for information extraction, observation generation, classification, and interpretation within architecturally controlled, transparent, traceable, and auditable environments.</text:p>
      <text:p text:style-name="Text_20_body">For these audiences, the <text:a xlink:type="simple" xlink:href="https://wiki.didosolutions.com/fxdemo/99_part_annexes/annex-b-terms-and-definitions/r" text:style-name="Internet_20_link" text:visited-style-name="Visited_20_Internet_20_Link">Reference Architecture</text:a> provides a structured conceptual framework within which semantic, governance, validation, and artificial intelligence-assisted techniques can be analysed, compared, evaluated, and governed.</text:p>
      <text:p text:style-name="Text_20_body">FDIS-RA clarifies architectural responsibilities, boundaries, interfaces, and lifecycle controls. This structure enables research and innovation to operate within a disciplined model of evidentiary integrity, interpretive accountability, explicit authority, and controlled semantic evolution.</text:p>
      <text:p text:style-name="Plugin_Wrap_Paragraph_Centered"> © 2026 Dido Solutions, Inc. and Jackrabbit Consulting, Inc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46:20</meta:creation-date>
    <dc:creator>Generated</dc:creator>
    <dc:date>2026-08-22T17::46:20</dc:date>
    <dc:language>en-US</dc:language>
    <meta:editing-cycles>1</meta:editing-cycles>
    <meta:editing-duration>PT0S</meta:editing-duration>
    <dc:title>dido:01-fdis-ra:01-introduction:01-5-intended-audience:01-5-5-researchers-and-practitioners-in-semantic-governance-and-regulatory-technology:start</dc:title>
  </office:meta>
</office:document-meta>
</file>