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1-introduction:01-5-intended-audience:01-5-3-system-and-enterprise-architects:start"/><text:bookmark-start text:name="__RefHeading___system_and_enterprise_architects_1"/><text:bookmark-start text:name="system_and_enterprise_architects"/>1.5.3 System and Enterprise Architects<text:bookmark-end text:name="__RefHeading___system_and_enterprise_architects_1"/><text:bookmark-end text:name="system_and_enterprise_architects"/></text:h>
      <text:p text:style-name="Text_20_body"><text:a xlink:type="simple" xlink:href="https://wiki.didosolutions.com/dido/01-fdis-ra/01-introduction/01-5-intended-audience/start" text:style-name="Internet_20_link" text:visited-style-name="Visited_20_Internet_20_Link">Return to 1.5 Intended Audience</text:a></text:p>
      <text:p text:style-name="Text_20_body">System and enterprise architects design, evolve, assess, and integrate environments that support the interpretation of regulated data, including financial data used in supervisory, oversight, and cross-agency contexts. These architects operate within individual organisations and across organisational, agency, and jurisdictional boundaries.</text:p>
      <text:p text:style-name="Text_20_body">For these audiences, the <text:a xlink:type="simple" xlink:href="https://wiki.didosolutions.com/dido/99_annexes/annex-b-terms-and-definitions/r/reference_architecture" text:style-name="Internet_20_link" text:visited-style-name="Visited_20_Internet_20_Link">Reference Architecture (RA)</text:a> provides structural clarity, defined responsibilities, explicit architectural boundaries, and governed interface constraints that support consistent system design, integration, evaluation, and evolution.</text:p>
      <text:p text:style-name="Text_20_body">FDIS-RA enables architects to align implementations with governed <text:a xlink:type="simple" xlink:href="https://wiki.didosolutions.com/dido/99_annexes/annex-b-terms-and-definitions/s/semantic" text:style-name="Internet_20_link" text:visited-style-name="Visited_20_Internet_20_Link">Semantic</text:a> interpretation responsibilities without unnecessarily constraining technology selection, implementation approach, platform choice, deployment model, or organisational topology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9:40</meta:creation-date>
    <dc:creator>Generated</dc:creator>
    <dc:date>2026-08-24T01::19:40</dc:date>
    <dc:language>en-US</dc:language>
    <meta:editing-cycles>1</meta:editing-cycles>
    <meta:editing-duration>PT0S</meta:editing-duration>
    <dc:title>dido:01-fdis-ra:01-introduction:01-5-intended-audience:01-5-3-system-and-enterprise-architects:start</dc:title>
  </office:meta>
</office:document-meta>
</file>