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5-intended-audience:01-5-2-regulators-and-supervisory-agencies:start"/><text:bookmark-start text:name="__RefHeading___regulators_and_supervisory_agencies_1"/><text:bookmark-start text:name="regulators_and_supervisory_agencies"/>1.5.2 Regulators and Supervisory Agencies<text:bookmark-end text:name="__RefHeading___regulators_and_supervisory_agencies_1"/><text:bookmark-end text:name="regulators_and_supervisory_agencies"/></text:h>
      <text:p text:style-name="Text_20_body"><text:a xlink:type="simple" xlink:href="https://wiki.didosolutions.com/dido/01-fdis-ra/01-introduction/01-5-intended-audience/start" text:style-name="Internet_20_link" text:visited-style-name="Visited_20_Internet_20_Link">Return to 1.5 Intended Audience</text:a></text:p>
      <text:p text:style-name="Text_20_body">Government agencies and regulatory bodies consume, interpret, validate, and compare data reported under statutory and regulatory regimes. These organisations include agencies responsible for oversight, supervision, risk assessment, policy analysis, and related regulatory functions.</text:p>
      <text:p text:style-name="Text_20_body">This audience includes agencies implementing requirements associated with the <text:a xlink:type="simple" xlink:href="https://wiki.didosolutions.com/fxdemo/99_part_annexes/annex-b-terms-and-definitions/f/fdta" text:style-name="Internet_20_link" text:visited-style-name="Visited_20_Internet_20_Link">FDTA</text:a>, including agency-specific application of the FDTA joint data standards to collections of information within their jurisdiction.</text:p>
      <text:p text:style-name="Text_20_body">For these audiences, the <text:a xlink:type="simple" xlink:href="https://wiki.didosolutions.com/fxdemo/99_part_annexes/annex-b-terms-and-definitions/r/reference_architecture" text:style-name="Internet_20_link" text:visited-style-name="Visited_20_Internet_20_Link">Reference Architecture</text:a> provides a framework for understanding how systems interpret, version, compare, and govern reported data independently of enforcement decisions or policy discretion.</text:p>
      <text:p text:style-name="Text_20_body">FDIS-RA clarifies how systems maintain <text:a xlink:type="simple" xlink:href="https://wiki.didosolutions.com/fxdemo/99_part_annexes/annex-b-terms-and-definitions/s/semantic" text:style-name="Internet_20_link" text:visited-style-name="Visited_20_Internet_20_Link">semantic</text:a> consistency, traceability, auditability, and demonstrable comparability across agencies and reporting periods. It supports informed oversight while preserving the authority and discretion of regulators and supervisory agencies over regulatory actions, policy judgments, and outcomes.</text:p>
      <text:p text:style-name="Horizontal_20_Line"/>
      <text:p text:style-name="Plugin_Wrap_Paragraph_Centered"> © 2026 Dido Solutions, Inc. and Jackrabbit Consulting, In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49:49</meta:creation-date>
    <dc:creator>Generated</dc:creator>
    <dc:date>2026-08-23T22::49:49</dc:date>
    <dc:language>en-US</dc:language>
    <meta:editing-cycles>1</meta:editing-cycles>
    <meta:editing-duration>PT0S</meta:editing-duration>
    <dc:title>dido:01-fdis-ra:01-introduction:01-5-intended-audience:01-5-2-regulators-and-supervisory-agencies:start</dc:title>
  </office:meta>
</office:document-meta>
</file>