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1-fdis-ra:01-introduction:01-4-scope:01-4-2-out-of-scope:start"/><text:bookmark-start text:name="__RefHeading___out_of_scope_1"/><text:bookmark-start text:name="out_of_scope"/>1.4.2 Out of Scope<text:bookmark-end text:name="__RefHeading___out_of_scope_1"/><text:bookmark-end text:name="out_of_scope"/></text:h>
      <text:p text:style-name="Text_20_body"><text:a xlink:type="simple" xlink:href="https://wiki.didosolutions.com/dido/01-fdis-ra/01-introduction/01-4-scope/start" text:style-name="Internet_20_link" text:visited-style-name="Visited_20_Internet_20_Link">Return to 1.4 Scope</text:a></text:p>
      <text:p text:style-name="Text_20_body">The exclusions defined in this section are deliberate. They preserve the role of the Federated Data Interpretation Systems Reference Architecture (FDIS-RA) as a technology-neutral, implementation-independent architectural framework focused on responsibilities for interpreting, validating, and comparing reported data in regulated reporting contexts, including financial data.</text:p>
      <text:p text:style-name="Text_20_body">This focus allows the <text:a xlink:type="simple" xlink:href="https://wiki.didosolutions.com/fxdemo/99_part_annexes/annex-b-terms-and-definitions/r/reference_architecture" text:style-name="Internet_20_link" text:visited-style-name="Visited_20_Internet_20_Link">Reference Architecture</text:a> to apply across organisational, jurisdictional, and regulatory boundaries without binding conforming architectures or implementations to particular technical ecosystems, products, platforms, or deployment models.</text:p>
      <text:p text:style-name="Text_20_body">To preserve its platform-independent scope, FDIS-RA does not define specific technologies, products, operational procedures, deployment architectures, or implementation strategies. It does not prescribe software architectures, infrastructure configurations, security mechanisms, performance targets, or procurement models.</text:p>
      <text:p text:style-name="Text_20_body">FDIS-RA does not mandate modelling formalisms, <text:a xlink:type="simple" xlink:href="https://wiki.didosolutions.com/fxdemo/99_part_annexes/annex-b-terms-and-definitions/o/ontology" text:style-name="Internet_20_link" text:visited-style-name="Visited_20_Internet_20_Link">ontology</text:a> languages, rule engines, databases, artificial intelligence platforms, integration technologies, transport mechanisms, or vendor tooling environments.</text:p>
      <text:p text:style-name="Text_20_body">These exclusions do not prevent an implementation, profile, acquisition programme, or downstream <text:a xlink:type="simple" xlink:href="https://wiki.didosolutions.com/fxdemo/99_part_annexes/annex-b-terms-and-definitions/p/platform_specific_model" text:style-name="Internet_20_link" text:visited-style-name="Visited_20_Internet_20_Link">Platform-Specific Model (PSM)</text:a> from selecting such technologies. They establish that those selections do not form part of the platform-independent architectural specification and do not, by themselves, demonstrate conformance with FDIS-RA.</text:p>
      <text:p text:style-name="Text_20_body">The following topics fall outside the scope of this Reference Architecture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17:26</meta:creation-date>
    <dc:creator>Generated</dc:creator>
    <dc:date>2026-08-24T01::17:26</dc:date>
    <dc:language>en-US</dc:language>
    <meta:editing-cycles>1</meta:editing-cycles>
    <meta:editing-duration>PT0S</meta:editing-duration>
    <dc:title>dido:01-fdis-ra:01-introduction:01-4-scope:01-4-2-out-of-scope:start</dc:title>
  </office:meta>
</office:document-meta>
</file>