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1-introduction:01-4-scope:01-4-2-out-of-scope:01-4-2-3-enforcement-policy:start"/><text:bookmark-start text:name="__RefHeading___enforcement_policy_1"/><text:bookmark-start text:name="enforcement_policy"/>1.4.2.3 Enforcement Policy<text:bookmark-end text:name="__RefHeading___enforcement_policy_1"/><text:bookmark-end text:name="enforcement_policy"/></text:h>
      <text:p text:style-name="Text_20_body"><text:a xlink:type="simple" xlink:href="https://wiki.didosolutions.com/dido/01-fdis-ra/01-introduction/01-4-scope/01-4-2-out-of-scope/start" text:style-name="Internet_20_link" text:visited-style-name="Visited_20_Internet_20_Link">Return to 1.4.2 Out of Scope</text:a></text:p>
      <text:p text:style-name="Text_20_body">Legal, regulatory, or procedural enforcement mechanisms, including compliance determinations, penalties, adjudication processes, and agency-specific policy decisions, fall outside the scope of this <text:a xlink:type="simple" xlink:href="https://wiki.didosolutions.com/dido/99_annexes/annex-b-terms-and-definitions/r/reference_architecture" text:style-name="Internet_20_link" text:visited-style-name="Visited_20_Internet_20_Link">Reference Architecture</text:a>.</text:p>
      <text:p text:style-name="Text_20_body">FDIS-RA supports transparency, traceability, auditability, and evidentiary reconstruction in environments where enforcement decisions occur. It does not prescribe, automate, authorise, or substitute for enforcement actions, regulatory determinations, adjudicative decisions, or policy judgments.</text:p>
      <text:p text:style-name="Text_20_body">The Federated Data Interpretation Systems Reference Architecture addresses the architectural handling of <text:a xlink:type="simple" xlink:href="https://wiki.didosolutions.com/dido/99_annexes/annex-b-terms-and-definitions/s/semantic" text:style-name="Internet_20_link" text:visited-style-name="Visited_20_Internet_20_Link">semantic</text:a> interpretation, validation, provenance, and comparability. It does not define legal standards of proof, evidentiary thresholds, statutory obligations, compliance criteria, enforcement procedures, or the legal effect of an interpretive result.</text:p>
      <text:p text:style-name="Text_20_body">Appropriate statutory, regulatory, judicial, and administrative authorities retain responsibility for these matters. An FDIS-aligned system may provide information to support an authorised decision-maker, but it does not acquire the authority assigned to that decision-maker.</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20:44</meta:creation-date>
    <dc:creator>Generated</dc:creator>
    <dc:date>2026-08-24T09::20:44</dc:date>
    <dc:language>en-US</dc:language>
    <meta:editing-cycles>1</meta:editing-cycles>
    <meta:editing-duration>PT0S</meta:editing-duration>
    <dc:title>dido:01-fdis-ra:01-introduction:01-4-scope:01-4-2-out-of-scope:01-4-2-3-enforcement-policy:start</dc:title>
  </office:meta>
</office:document-meta>
</file>