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1-introduction:01-4-scope:01-4-2-out-of-scope:01-4-2-2-product-architectures:start"/><text:bookmark-start text:name="__RefHeading___product_architectures_1"/><text:bookmark-start text:name="product_architectures"/>1.4.2.2 Product Architectures<text:bookmark-end text:name="__RefHeading___product_architectures_1"/><text:bookmark-end text:name="product_architectures"/></text:h>
      <text:p text:style-name="Text_20_body"><text:a xlink:type="simple" xlink:href="https://wiki.didosolutions.com/dido/01-fdis-ra/01-introduction/01-4-scope/01-4-2-out-of-scope/start" text:style-name="Internet_20_link" text:visited-style-name="Visited_20_Internet_20_Link">Return to 1.4.2 Out of Scope</text:a></text:p>
      <text:p text:style-name="Text_20_body">Vendor-specific solutions, proprietary platforms, and product-level design decisions, including packaging, deployment topology, and vendor-specific configuration models, fall outside the scope of this <text:a xlink:type="simple" xlink:href="https://wiki.didosolutions.com/fxdemo/dido_99_annexes/annex-b-terms-and-definitions/r/reference_architecture" text:style-name="Internet_20_link" text:visited-style-name="Visited_20_Internet_20_Link">Reference Architecture</text:a>.</text:p>
      <text:p text:style-name="Text_20_body">FDIS-RA does not endorse, evaluate, certify, or constrain any particular product, platform, service, vendor, or commercial offering. The use of a particular product or platform does not, by itself, demonstrate alignment or conformance with FDIS-RA.</text:p>
      <text:p text:style-name="Text_20_body">Product architectures may realise the architectural responsibilities, boundaries, interfaces, and governance mechanisms defined by FDIS-RA. Product-specific design and implementation decisions remain the responsibility of vendors, system architects, integrators, acquisition authorities, and implementing organis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52:48</meta:creation-date>
    <dc:creator>Generated</dc:creator>
    <dc:date>2026-08-23T20::52:48</dc:date>
    <dc:language>en-US</dc:language>
    <meta:editing-cycles>1</meta:editing-cycles>
    <meta:editing-duration>PT0S</meta:editing-duration>
    <dc:title>dido:01-fdis-ra:01-introduction:01-4-scope:01-4-2-out-of-scope:01-4-2-2-product-architectures:start</dc:title>
  </office:meta>
</office:document-meta>
</file>