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1-fdis-ra:01-introduction:01-4-scope:01-4-1-in-scope:01-4-1-3-architecture-and-interfaces:start"/><text:bookmark-start text:name="__RefHeading___architecture_and_interfaces_1"/><text:bookmark-start text:name="architecture_and_interfaces"/>1.4.1.3 Architecture and Interfaces<text:bookmark-end text:name="__RefHeading___architecture_and_interfaces_1"/><text:bookmark-end text:name="architecture_and_interfaces"/></text:h>
      <text:p text:style-name="Text_20_body"><text:a xlink:type="simple" xlink:href="https://wiki.didosolutions.com/dido/01-fdis-ra/01-introduction/01-4-scope/01-4-1-in-scope/start" text:style-name="Internet_20_link" text:visited-style-name="Visited_20_Internet_20_Link">Return to 1.4.1 In Scope</text:a></text:p>
      <text:p text:style-name="Text_20_body">This <text:a xlink:type="simple" xlink:href="https://wiki.didosolutions.com/dido/99_annexes/annex-b-terms-and-definitions/r/reference_architecture" text:style-name="Internet_20_link" text:visited-style-name="Visited_20_Internet_20_Link">Reference Architecture</text:a> identifies common architectural components, responsibilities, and interfaces that recur across regulated data interpretation environments, including financial data interpretation under statutory and regulatory regimes. These interfaces define the architectural interaction points among components responsible for evidence intake, information extraction and observation, <text:a xlink:type="simple" xlink:href="https://wiki.didosolutions.com/dido/99_annexes/annex-b-terms-and-definitions/s/semantic" text:style-name="Internet_20_link" text:visited-style-name="Visited_20_Internet_20_Link">semantic</text:a> representation, rule-based interpretation, and validation.</text:p>
      <text:p text:style-name="Text_20_body">The architecture treats interfaces as governed semantic boundaries. Interfaces preserve interpretive context, version information, and provenance as information moves between architectural responsibilities. This boundary discipline prevents meaning from being lost, obscured, or implicitly redefined across system, organisational, or jurisdictional boundaries.</text:p>
      <text:p text:style-name="Text_20_body">The Reference Architecture addresses data persistence, exchange, and downstream analysis only to the extent that these activities support provenance, traceability, auditability, and demonstrable comparability of interpreted data over time. It does not prescribe specific interface technologies, protocols, message formats, transport mechanisms, or implementation approache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41:27</meta:creation-date>
    <dc:creator>Generated</dc:creator>
    <dc:date>2026-08-23T22::41:27</dc:date>
    <dc:language>en-US</dc:language>
    <meta:editing-cycles>1</meta:editing-cycles>
    <meta:editing-duration>PT0S</meta:editing-duration>
    <dc:title>dido:01-fdis-ra:01-introduction:01-4-scope:01-4-1-in-scope:01-4-1-3-architecture-and-interfaces:start</dc:title>
  </office:meta>
</office:document-meta>
</file>