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1-fdis-ra:01-introduction:01-4-scope:01-4-1-in-scope:01-4-1-2-semantic-interpretation-and-validation:start"/><text:bookmark-start text:name="__RefHeading___semantic_interpretation_and_validation_1"/><text:bookmark-start text:name="semantic_interpretation_and_validation"/>1.4.1.2 Semantic Interpretation and Validation<text:bookmark-end text:name="__RefHeading___semantic_interpretation_and_validation_1"/><text:bookmark-end text:name="semantic_interpretation_and_validation"/></text:h>
      <text:p text:style-name="Text_20_body"><text:a xlink:type="simple" xlink:href="https://wiki.didosolutions.com/dido/01-fdis-ra/01-introduction/01-4-scope/01-4-1-in-scope/start" text:style-name="Internet_20_link" text:visited-style-name="Visited_20_Internet_20_Link">Return to 1.4.1 In Scope</text:a></text:p>
      <text:p text:style-name="Text_20_body">This <text:a xlink:type="simple" xlink:href="https://wiki.didosolutions.com/fxdemo/99_part_annexes/annex-b-terms-and-definitions/r/reference_architecture" text:style-name="Internet_20_link" text:visited-style-name="Visited_20_Internet_20_Link">Reference Architecture</text:a> addresses architectural concerns and interactions related to the interpretation and validation of reported data into semantically meaningful, comparable, and auditable representations, including financial data reported under statutory and regulatory regimes.</text:p>
      <text:p text:style-name="Text_20_body">This scope encompasses explicit architectural distinctions among:</text:p>
      <text:p text:style-name="Text_20_body">Evidence and source artefactsExtracted or observed informationInterpreted and derived factsValidation, conformance, and assessment resultsThis scope treats <text:a xlink:type="simple" xlink:href="https://wiki.didosolutions.com/fxdemo/99_part_annexes/annex-b-terms-and-definitions/s/semantic" text:style-name="Internet_20_link" text:visited-style-name="Visited_20_Internet_20_Link">semantic</text:a> meaning, including definitions, classifications, calculation logic, and <text:a xlink:type="simple" xlink:href="https://wiki.didosolutions.com/fxdemo/99_part_annexes/annex-b-terms-and-definitions/o/ontology" text:style-name="Internet_20_link" text:visited-style-name="Visited_20_Internet_20_Link">ontology</text:a>-based distinctions, as a first-class architectural concern.</text:p>
      <text:p text:style-name="Text_20_body">The Reference Architecture addresses these concerns independently of specific ontology representation languages, reasoning technologies, execution engines, or tools. It therefore separates architectural responsibility for meaning and validation from the technologies used to represent, process, infer, or execute them.</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9::52:54</meta:creation-date>
    <dc:creator>Generated</dc:creator>
    <dc:date>2026-08-25T09::52:54</dc:date>
    <dc:language>en-US</dc:language>
    <meta:editing-cycles>1</meta:editing-cycles>
    <meta:editing-duration>PT0S</meta:editing-duration>
    <dc:title>dido:01-fdis-ra:01-introduction:01-4-scope:01-4-1-in-scope:01-4-1-2-semantic-interpretation-and-validation:start</dc:title>
  </office:meta>
</office:document-meta>
</file>