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1-introduction:01-4-scope:01-4-1-in-scope:01-4-1-1-financial-data-interpretation-systems:start"/><text:bookmark-start text:name="__RefHeading___financial_data_interpretation_systems_1"/><text:bookmark-start text:name="financial_data_interpretation_systems"/>1.4.1.1 Financial Data Interpretation Systems<text:bookmark-end text:name="__RefHeading___financial_data_interpretation_systems_1"/><text:bookmark-end text:name="financial_data_interpretation_systems"/></text:h>
      <text:p text:style-name="Text_20_body"><text:a xlink:type="simple" xlink:href="https://wiki.didosolutions.com/dido/01-fdis-ra/01-introduction/01-4-scope/01-4-1-in-scope/start" text:style-name="Internet_20_link" text:visited-style-name="Visited_20_Internet_20_Link">Return to 1.4.1 In Scope</text:a></text:p>
      <text:p text:style-name="Text_20_body">This <text:a xlink:type="simple" xlink:href="https://wiki.didosolutions.com/fxdemo/dido_99_annexes/annex-b-terms-and-definitions/r/reference_architecture" text:style-name="Internet_20_link" text:visited-style-name="Visited_20_Internet_20_Link">Reference Architecture</text:a> addresses architectural concerns for financial data interpretation systems that operate downstream of regulated reporting and filing processes, including systems that support agency-specific implementation of the <text:a xlink:type="simple" xlink:href="https://wiki.didosolutions.com/fxdemo/dido_99_annexes/annex-b-terms-and-definitions/f/fdta" text:style-name="Internet_20_link" text:visited-style-name="Visited_20_Internet_20_Link">Financial Data Transparency Act (FDTA)</text:a> joint data standards. These concerns arise in environments that interpret, validate, and compare transparently reported data to support regulatory, administrative, supervisory, and oversight functions.</text:p>
      <text:p text:style-name="Text_20_body">The scope of this Reference Architecture covers environments that consume reported information and associated artefacts, including contextual metadata, <text:a xlink:type="simple" xlink:href="https://wiki.didosolutions.com/fxdemo/dido_99_annexes/annex-b-terms-and-definitions/s/semantic" text:style-name="Internet_20_link" text:visited-style-name="Visited_20_Internet_20_Link">semantic</text:a> definitions, and interpretive rules, rather than environments solely responsible for initial report preparation or submission. The Reference Architecture addresses data persistence, information sharing, and downstream analysis only to the extent that these activities support the traceability, auditability, comparability, and reproducibility of interpreted data across reporting periods, organisational boundaries, and independently governed system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32:51</meta:creation-date>
    <dc:creator>Generated</dc:creator>
    <dc:date>2026-08-24T07::32:51</dc:date>
    <dc:language>en-US</dc:language>
    <meta:editing-cycles>1</meta:editing-cycles>
    <meta:editing-duration>PT0S</meta:editing-duration>
    <dc:title>dido:01-fdis-ra:01-introduction:01-4-scope:01-4-1-in-scope:01-4-1-1-financial-data-interpretation-systems:start</dc:title>
  </office:meta>
</office:document-meta>
</file>