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start"/><text:bookmark-start text:name="__RefHeading___structured_information_processing_reference_architecture_sip-ra_1"/><text:bookmark-start text:name="structured_information_processing_reference_architecture_sip-ra"/>Structured Information Processing Reference Architecture (SIP-RA)<text:bookmark-end text:name="__RefHeading___structured_information_processing_reference_architecture_sip-ra_1"/><text:bookmark-end text:name="structured_information_processing_reference_architecture_sip-ra"/></text:h>
      <text:p text:style-name="Text_20_body"><text:a xlink:type="simple" xlink:href="https://wiki.didosolutions.com/dido/start" text:style-name="Internet_20_link" text:visited-style-name="Visited_20_Internet_20_Link">Go to General Topics</text:a></text:p>
      <text:h text:style-name="Heading_20_3" text:outline-level="3"><text:bookmark-start text:name="__RefHeading___the_objective_of_this_rfp_2"/><text:bookmark-start text:name="the_objective_of_this_rfp"/>The Objective of this RFP<text:bookmark-end text:name="__RefHeading___the_objective_of_this_rfp_2"/><text:bookmark-end text:name="the_objective_of_this_rfp"/></text:h>
      <text:p text:style-name="Text_20_body">This request for proposals seeks a platform-independent Reference Architecture governing the controlled processing of structured information artifacts in mission-critical and regulated environments. The requested architecture defines architectural constructs that separate data, structure, semantics, and interpretation; establish governed processing flows across defined boundaries; preserve jurisdictional authority over structural and semantic definitions; and support modular, inspectable, and reproducible information processing independent of specific implementation technologies.</text:p>
      <text:h text:style-name="Heading_20_2" text:outline-level="2"><text:bookmark-start text:name="__RefHeading___toc_3"/><text:bookmark-start text:name="toc"/>TOC<text:bookmark-end text:name="__RefHeading___toc_3"/><text:bookmark-end text:name="toc"/></text:h>
      <text:p text:style-name="Text_20_body">—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8:04</meta:creation-date>
    <dc:creator>Generated</dc:creator>
    <dc:date>2026-08-23T21::38:04</dc:date>
    <dc:language>en-US</dc:language>
    <meta:editing-cycles>1</meta:editing-cycles>
    <meta:editing-duration>PT0S</meta:editing-duration>
    <dc:title>dido:00-sip-ra:start</dc:title>
  </office:meta>
</office:document-meta>
</file>