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6-specific-requirements-on-proposals:start"/><text:bookmark-start text:name="__RefHeading___specific_requirements_on_proposals_1"/><text:bookmark-start text:name="specific_requirements_on_proposals"/>6 Specific Requirements on Proposals<text:bookmark-end text:name="__RefHeading___specific_requirements_on_proposals_1"/><text:bookmark-end text:name="specific_requirements_on_proposals"/></text:h>
      <text:p text:style-name="Text_20_body"><text:a xlink:type="simple" xlink:href="https://wiki.didosolutions.com/dido/00-sip-ra/start" text:style-name="Internet_20_link" text:visited-style-name="Visited_20_Internet_20_Link">Return to Structured Information Processing Reference Architecture (SIP-RA) Request for Proposal</text:a></text:p>
      <text:p text:style-name="Text_20_body">The purpose of this RFP is to solicit proposals for a <text:a xlink:type="simple" xlink:href="https://wiki.didosolutions.com/fxdemo/99_part_annexes/annex-b-terms-and-definitions/p/platform_independent_model" text:style-name="Internet_20_link" text:visited-style-name="Visited_20_Internet_20_Link">Platform Independent Model (PIM)</text:a> defining a <text:a xlink:type="simple" xlink:href="https://wiki.didosolutions.com/fxdemo/99_part_annexes/annex-b-terms-and-definitions/r/reference_architecture" text:style-name="Internet_20_link" text:visited-style-name="Visited_20_Internet_20_Link">Reference Architecture (RA)</text:a> governing the controlled processing of structured information artefacts.</text:p>
      <text:p text:style-name="Text_20_body">The requested architecture addresses the separation of data, <text:a xlink:type="simple" xlink:href="https://wiki.didosolutions.com/fxdemo/99_part_annexes/annex-b-terms-and-definitions/s/structure" text:style-name="Internet_20_link" text:visited-style-name="Visited_20_Internet_20_Link">structure</text:a>, semantics, and interpretation within mission-critical and regulated environments, including defence and security domains operating across jurisdictional boundaries.</text:p>
      <text:p text:style-name="Text_20_body">A Reference Architecture, as requested by this RFP, defines abstract architectural constructs, roles, boundaries, interface contracts, governance mechanisms, and conformance points at the platform-independent level. It establishes separation of concerns and lifecycle control for structural and semantic artefacts.</text:p>
      <text:p text:style-name="Text_20_body">A Reference Architecture does not prescribe implementation technologies, deployment topologies, transport protocols, domain-specific data models, or specific ontologies.</text:p>
      <text:p text:style-name="Text_20_body">This page identifies the subsections for Specific Requirements on Proposa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53:58</meta:creation-date>
    <dc:creator>Generated</dc:creator>
    <dc:date>2026-08-24T02::53:58</dc:date>
    <dc:language>en-US</dc:language>
    <meta:editing-cycles>1</meta:editing-cycles>
    <meta:editing-duration>PT0S</meta:editing-duration>
    <dc:title>dido:00-sip-ra:06-specific-requirements-on-proposals:start</dc:title>
  </office:meta>
</office:document-meta>
</file>