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6-specific-requirements-on-proposals:06-4-required-submission-content:start"/><text:bookmark-start text:name="__RefHeading___required_submission_content_1"/><text:bookmark-start text:name="required_submission_content"/>6.4 Required Submission Content<text:bookmark-end text:name="__RefHeading___required_submission_content_1"/><text:bookmark-end text:name="required_submission_content"/></text:h>
      <text:p text:style-name="Text_20_body"><text:a xlink:type="simple" xlink:href="https://wiki.didosolutions.com/dido/00-sip-ra/06-specific-requirements-on-proposals/start" text:style-name="Internet_20_link" text:visited-style-name="Visited_20_Internet_20_Link">Return to Specific Requirements on Proposals</text:a></text:p>
      <text:p text:style-name="Text_20_body">A proposal SHALL consist of a complete <text:a xlink:type="simple" xlink:href="https://wiki.didosolutions.com/fxdemo/dido_99_annexes/annex-b-terms-and-definitions/r/reference_architecture" text:style-name="Internet_20_link" text:visited-style-name="Visited_20_Internet_20_Link">Reference Architecture</text:a> specification addressing the requirements defined in <text:a xlink:type="simple" xlink:href="https://wiki.didosolutions.com/dido/00-sip-ra/06-specific-requirements-on-proposals/06-2-scope-of-proposals-sought/start" text:style-name="Internet_20_link" text:visited-style-name="Visited_20_Internet_20_Link">Section 6.2 Scope of Proposals Sought</text:a> and <text:a xlink:type="simple" xlink:href="https://wiki.didosolutions.com/dido/00-sip-ra/06-specific-requirements-on-proposals/06-3-relationship-to-other-omg-specifications/start" text:style-name="Internet_20_link" text:visited-style-name="Visited_20_Internet_20_Link">Section 6.3 Relationship to Other OMG Specifications</text:a>.The specification MAY be submitted as a single integrated document.This page identifies the subsections for Required Submission Content.</text:p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0::21:41</meta:creation-date>
    <dc:creator>Generated</dc:creator>
    <dc:date>2026-08-24T20::21:41</dc:date>
    <dc:language>en-US</dc:language>
    <meta:editing-cycles>1</meta:editing-cycles>
    <meta:editing-duration>PT0S</meta:editing-duration>
    <dc:title>dido:00-sip-ra:06-specific-requirements-on-proposals:06-4-required-submission-content:start</dc:title>
  </office:meta>
</office:document-meta>
</file>