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4-required-submission-content:06-4-5-governance-and-authority:start"/><text:bookmark-start text:name="__RefHeading___governance_and_authority_1"/><text:bookmark-start text:name="governance_and_authority"/>6.4.5 Governance and Authority<text:bookmark-end text:name="__RefHeading___governance_and_authority_1"/><text:bookmark-end text:name="governance_and_authority"/></text:h>
      <text:p text:style-name="Text_20_body"><text:a xlink:type="simple" xlink:href="https://wiki.didosolutions.com/dido/00-sip-ra/06-specific-requirements-on-proposals/06-4-required-submission-content/start" text:style-name="Internet_20_link" text:visited-style-name="Visited_20_Internet_20_Link">Return to Required Submission Content</text:a></text:p>
      <text:p text:style-name="Text_20_body">Lifecycle governance and jurisdictional authority govern how structural, semantic, and interpretive artefacts are defined, versioned, and controlled within the <text:a xlink:type="simple" xlink:href="https://wiki.didosolutions.com/fxdemo/99_part_annexes/annex-b-terms-and-definitions/r/reference_architecture" text:style-name="Internet_20_link" text:visited-style-name="Visited_20_Internet_20_Link">Reference Architecture</text:a>.</text:p>
      <text:p text:style-name="Text_20_body">Proposals SHALL describe lifecycle governance mechanisms governing structural artefacts.Proposals SHALL describe lifecycle governance mechanisms governing semantic artefacts.Proposals SHALL describe lifecycle governance mechanisms governing interpretive artefacts.Proposals SHALL describe architectural mechanisms by which jurisdictions retain control over structural definitions within their operational boundary.Proposals SHALL describe architectural mechanisms by which jurisdictions retain control over semantic definitions within their operational boundar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17:48</meta:creation-date>
    <dc:creator>Generated</dc:creator>
    <dc:date>2026-08-24T09::17:48</dc:date>
    <dc:language>en-US</dc:language>
    <meta:editing-cycles>1</meta:editing-cycles>
    <meta:editing-duration>PT0S</meta:editing-duration>
    <dc:title>dido:00-sip-ra:06-specific-requirements-on-proposals:06-4-required-submission-content:06-4-5-governance-and-authority:start</dc:title>
  </office:meta>
</office:document-meta>
</file>