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ido:00-sip-ra:06-specific-requirements-on-proposals:06-4-required-submission-content:06-4-3-data-structure-semantics-and-interpretation:start"/><text:bookmark-start text:name="__RefHeading___data_structure_semantics_and_interpretation_1"/><text:bookmark-start text:name="data_structure_semantics_and_interpretation"/>6.4.3 Data, Structure, Semantics, and Interpretation<text:bookmark-end text:name="__RefHeading___data_structure_semantics_and_interpretation_1"/><text:bookmark-end text:name="data_structure_semantics_and_interpretation"/></text:h>
      <text:p text:style-name="Text_20_body"><text:a xlink:type="simple" xlink:href="https://wiki.didosolutions.com/dido/00-sip-ra/06-specific-requirements-on-proposals/06-4-required-submission-content/start" text:style-name="Internet_20_link" text:visited-style-name="Visited_20_Internet_20_Link">Return to Required Submission Content</text:a></text:p>
      <text:p text:style-name="Text_20_body">The <text:a xlink:type="simple" xlink:href="https://wiki.didosolutions.com/dido/99_annexes/99_annexes/annex-b-terms-and-definitions/r/reference_architecture" text:style-name="Internet_20_link" text:visited-style-name="Visited_20_Internet_20_Link">Reference Architecture</text:a> SHALL define architectural separation and lifecycle governance of data, <text:a xlink:type="simple" xlink:href="https://wiki.didosolutions.com/dido/99_annexes/99_annexes/annex-b-terms-and-definitions/s/structure" text:style-name="Internet_20_link" text:visited-style-name="Visited_20_Internet_20_Link">structure</text:a>, semantics, and interpretation.</text:p>
      <text:p text:style-name="Text_20_body">Proposals SHALL describe how data, structure, semantics, and interpretation are defined as distinct but coordinated architectural concerns.Proposals SHALL describe how structural artefacts are formally defined, versioned, and governed independently of implementation systems.Proposals SHALL describe how semantic artefacts are formally defined, versioned, and governed independently of implementation systems.Proposals SHALL describe how interpretive logic is formally defined, versioned, and governed independently of structural and semantic artefacts.Proposals SHALL define architectural mechanisms that separate interpretive logic from implementation environments.Proposals SHALL define architectural mechanisms that ensure interpretive outcomes are reproducible solely from explicitly versioned structural, semantic, and interpretive artefacts.</text:p>
      <text:p text:style-name="Horizontal_20_Line"/>
      <text:p text:style-name="Plugin_Wrap_Paragraph_Centered">© 2026 Dido Solutions, Inc. and Jackrabbit Consulting, Inc.</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paragraph">
</style:style>
    <style:style style:family="paragraph">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4T01::35:38</meta:creation-date>
    <dc:creator>Generated</dc:creator>
    <dc:date>2026-08-24T01::35:38</dc:date>
    <dc:language>en-US</dc:language>
    <meta:editing-cycles>1</meta:editing-cycles>
    <meta:editing-duration>PT0S</meta:editing-duration>
    <dc:title>dido:00-sip-ra:06-specific-requirements-on-proposals:06-4-required-submission-content:06-4-3-data-structure-semantics-and-interpretation:start</dc:title>
  </office:meta>
</office:document-meta>
</file>