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0-sip-ra:06-specific-requirements-on-proposals:06-4-required-submission-content:06-4-2-platform-independent-model-definition:start"/><text:bookmark-start text:name="__RefHeading___platform-independent_model_definition_1"/><text:bookmark-start text:name="platform-independent_model_definition"/>6.4.2 Platform-Independent Model Definition<text:bookmark-end text:name="__RefHeading___platform-independent_model_definition_1"/><text:bookmark-end text:name="platform-independent_model_definition"/></text:h>
      <text:p text:style-name="Text_20_body"><text:a xlink:type="simple" xlink:href="https://wiki.didosolutions.com/dido/00-sip-ra/06-specific-requirements-on-proposals/06-4-required-submission-content/start" text:style-name="Internet_20_link" text:visited-style-name="Visited_20_Internet_20_Link">Return to Required Submission Content</text:a></text:p>
      <text:p text:style-name="Text_20_body">The <text:a xlink:type="simple" xlink:href="https://wiki.didosolutions.com/fxdemo/99_part_annexes/annex-b-terms-and-definitions/p/platform_independent_model" text:style-name="Internet_20_link" text:visited-style-name="Visited_20_Internet_20_Link">Platform Independent Model</text:a> formalises the <text:a xlink:type="simple" xlink:href="https://wiki.didosolutions.com/fxdemo/99_part_annexes/annex-b-terms-and-definitions/r/reference_architecture" text:style-name="Internet_20_link" text:visited-style-name="Visited_20_Internet_20_Link">Reference Architecture</text:a> by defining its architectural constructs, relationships, and governance abstractions using abstract syntax and formally defined semantics.</text:p>
      <text:p text:style-name="Text_20_body">Proposals SHALL define the Platform-Independent Model that formalises the Reference Architecture.</text:p>
      <text:p text:style-name="Text_20_body">Proposals SHALL define the abstract syntax of the Platform-Independent Model, including the structural constructs and constraints that govern architectural elements and relationships.</text:p>
      <text:p text:style-name="Text_20_body">Proposals SHALL define the formal semantics of the Platform Independent Model, independent of any specific implementation technology.</text:p>
      <text:p text:style-name="Text_20_body">Proposals SHALL define the Platform Independent Model with sufficient formal precision to permit independent implementation and conformance assessment.</text:p>
      <text:p text:style-name="Text_20_body">—</text:p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18::45:42</meta:creation-date>
    <dc:creator>Generated</dc:creator>
    <dc:date>2026-08-24T18::45:42</dc:date>
    <dc:language>en-US</dc:language>
    <meta:editing-cycles>1</meta:editing-cycles>
    <meta:editing-duration>PT0S</meta:editing-duration>
    <dc:title>dido:00-sip-ra:06-specific-requirements-on-proposals:06-4-required-submission-content:06-4-2-platform-independent-model-definition:start</dc:title>
  </office:meta>
</office:document-meta>
</file>