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00-sip-ra:06-specific-requirements-on-proposals:06-3-relationship-to-other-omg-specifications:start"/><text:bookmark-start text:name="__RefHeading___relationship_to_other_omg_specifications_1"/><text:bookmark-start text:name="relationship_to_other_omg_specifications"/>6.3 Relationship to Other OMG Specifications<text:bookmark-end text:name="__RefHeading___relationship_to_other_omg_specifications_1"/><text:bookmark-end text:name="relationship_to_other_omg_specifications"/></text:h>
      <text:p text:style-name="Text_20_body"><text:a xlink:type="simple" xlink:href="https://wiki.didosolutions.com/dido/00-sip-ra/06-specific-requirements-on-proposals/start" text:style-name="Internet_20_link" text:visited-style-name="Visited_20_Internet_20_Link">Return to Specific Requirements on Proposals</text:a></text:p>
      <text:p text:style-name="Text_20_body">The requested <text:a xlink:type="simple" xlink:href="https://wiki.didosolutions.com/dido/99_annexes/annex-b-terms-and-definitions/r/reference_architecture" text:style-name="Internet_20_link" text:visited-style-name="Visited_20_Internet_20_Link">Reference Architecture</text:a> operates at the architectural governance and structural abstraction layer.</text:p>
      <text:p text:style-name="Text_20_body">The requested Reference Architecture complements existing OMG specifications that address information exchange, interoperability, semantic federation, and system modelling. It defines architectural separation, governance constructs, and conformance boundaries that are independent of specific transport, exchange, or modelling technologies.</text:p>
      <text:p text:style-name="Text_20_body">The requested Reference Architecture does not replace, duplicate, or redefine transport protocols, exchange frameworks, semantic vocabularies, or domain modelling standards defined elsewhere within OMG.</text:p>
      <text:p text:style-name="Text_20_body">This page lists the subsections in the Relationship to Other OMG Specifications section.</text:p>
      <text:p text:style-name="Text_20_body">—</text:p>
      <text:p text:style-name="Plugin_Wrap_Paragraph_Centered">© 2026 Dido Solutions, Inc. and Jackrabbit Consulting, Inc.</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paragraph">
</style:style>
    <style:style style:family="paragraph">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4T11::29:23</meta:creation-date>
    <dc:creator>Generated</dc:creator>
    <dc:date>2026-08-24T11::29:23</dc:date>
    <dc:language>en-US</dc:language>
    <meta:editing-cycles>1</meta:editing-cycles>
    <meta:editing-duration>PT0S</meta:editing-duration>
    <dc:title>dido:00-sip-ra:06-specific-requirements-on-proposals:06-3-relationship-to-other-omg-specifications:start</dc:title>
  </office:meta>
</office:document-meta>
</file>