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3-relationship-to-other-omg-specifications:06-3-3-modeling-neutrality:start"/><text:bookmark-start text:name="__RefHeading___modeling_neutrality_1"/><text:bookmark-start text:name="modeling_neutrality"/>6.3.3 Modeling Neutrality<text:bookmark-end text:name="__RefHeading___modeling_neutrality_1"/><text:bookmark-end text:name="modeling_neutrality"/></text:h>
      <text:p text:style-name="Text_20_body"><text:a xlink:type="simple" xlink:href="https://wiki.didosolutions.com/dido/00-sip-ra/06-specific-requirements-on-proposals/06-3-relationship-to-other-omg-specifications/start" text:style-name="Internet_20_link" text:visited-style-name="Visited_20_Internet_20_Link">Return to Relationship to Other OMG Specifications</text:a></text:p>
      <text:p text:style-name="Text_20_body">The submitted architecture is expected to remain platform-independent and modelling-language neutral.</text:p>
      <text:p text:style-name="Text_20_body">Proposals SHALL define the <text:a xlink:type="simple" xlink:href="https://wiki.didosolutions.com/fxdemo/dido_99_annexes/annex-b-terms-and-definitions/r/reference_architecture" text:style-name="Internet_20_link" text:visited-style-name="Visited_20_Internet_20_Link">Reference Architecture</text:a> at a platform-independent level without requiring the use of any specific modelling language or notation.Proposals SHALL ensure that the architectural constructs, roles, relationships, and governance mechanisms are defined independently of any particular modeling syntax or diagrammatic representation.Proposals SHALL NOT require the use of any specific modelling language, interchange format, or vendor tooling environment as a condition of conforma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24:23</meta:creation-date>
    <dc:creator>Generated</dc:creator>
    <dc:date>2026-08-24T15::24:23</dc:date>
    <dc:language>en-US</dc:language>
    <meta:editing-cycles>1</meta:editing-cycles>
    <meta:editing-duration>PT0S</meta:editing-duration>
    <dc:title>dido:00-sip-ra:06-specific-requirements-on-proposals:06-3-relationship-to-other-omg-specifications:06-3-3-modeling-neutrality:start</dc:title>
  </office:meta>
</office:document-meta>
</file>