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6-specific-requirements-on-proposals:06-2-scope-of-proposals-sought:start"/><text:bookmark-start text:name="__RefHeading___scope_of_proposals_sought_1"/><text:bookmark-start text:name="scope_of_proposals_sought"/>6.2 Scope of Proposals Sought<text:bookmark-end text:name="__RefHeading___scope_of_proposals_sought_1"/><text:bookmark-end text:name="scope_of_proposals_sought"/></text:h>
      <text:p text:style-name="Text_20_body"><text:a xlink:type="simple" xlink:href="https://wiki.didosolutions.com/dido/00-sip-ra/06-specific-requirements-on-proposals/start" text:style-name="Internet_20_link" text:visited-style-name="Visited_20_Internet_20_Link">Return to Specific Requirements on Proposals</text:a></text:p>
      <text:p text:style-name="Text_20_body">The requested <text:a xlink:type="simple" xlink:href="https://wiki.didosolutions.com/fxdemo/99_part_annexes/annex-b-terms-and-definitions/p/platform_independent_model" text:style-name="Internet_20_link" text:visited-style-name="Visited_20_Internet_20_Link">Platform Independent Model (PIM)</text:a> is limited to architectural abstraction and governance constructs governing structured information processing.</text:p>
      <text:p text:style-name="Text_20_body">The requested PIM does not extend to domain-specific data content, transport protocols, deployment topologies, or implementation technologies.</text:p>
      <text:p text:style-name="Text_20_body">The requested <text:a xlink:type="simple" xlink:href="https://wiki.didosolutions.com/fxdemo/99_part_annexes/annex-b-terms-and-definitions/r/reference_architecture" text:style-name="Internet_20_link" text:visited-style-name="Visited_20_Internet_20_Link">Reference Architecture</text:a> operates at the structural and governance abstraction layer. It defines separation of concerns, lifecycle control, and conformance boundaries.</text:p>
      <text:p text:style-name="Text_20_body">The requested Reference Architecture complements existing OMG specifications addressing exchange, interoperability, and semantic federation. It does not duplicate or replace those specifications.</text:p>
      <text:p text:style-name="Text_20_body">This page identifies the subsections for Scope of Proposals Sough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7:20</meta:creation-date>
    <dc:creator>Generated</dc:creator>
    <dc:date>2026-08-23T20::37:20</dc:date>
    <dc:language>en-US</dc:language>
    <meta:editing-cycles>1</meta:editing-cycles>
    <meta:editing-duration>PT0S</meta:editing-duration>
    <dc:title>dido:00-sip-ra:06-specific-requirements-on-proposals:06-2-scope-of-proposals-sought:start</dc:title>
  </office:meta>
</office:document-meta>
</file>