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2-scope-of-proposals-sought:06-2-2-out-of-scope:start"/><text:bookmark-start text:name="__RefHeading___out_of_scope_1"/><text:bookmark-start text:name="out_of_scope"/>6.2.2 Out of Scope<text:bookmark-end text:name="__RefHeading___out_of_scope_1"/><text:bookmark-end text:name="out_of_scope"/></text:h>
      <text:p text:style-name="Text_20_body"><text:a xlink:type="simple" xlink:href="https://wiki.didosolutions.com/dido/00-sip-ra/06-specific-requirements-on-proposals/06-2-scope-of-proposals-sought/start" text:style-name="Internet_20_link" text:visited-style-name="Visited_20_Internet_20_Link">Return to Scope of Proposals Sought</text:a></text:p>
      <text:p text:style-name="Text_20_body">The requested <text:a xlink:type="simple" xlink:href="https://wiki.didosolutions.com/fxdemo/99_part_annexes/annex-b-terms-and-definitions/r/reference_architecture" text:style-name="Internet_20_link" text:visited-style-name="Visited_20_Internet_20_Link">Reference Architecture</text:a> is limited to architectural abstraction and governance constructs.</text:p>
      <text:p text:style-name="Text_20_body">The following exclusions clarify the boundaries of the requested Reference Architecture and prevent overlap with existing OMG specifications, domain standards, and implementation technologies.</text:p>
      <text:p text:style-name="Text_20_body">Proposals SHALL NOT define domain-specific data content or operational data models.Proposals SHALL NOT define transport protocols, message exchange frameworks, or runtime communication mechanisms.Proposals SHALL NOT replace, supersede, or modify existing OMG specifications addressing exchange, interoperability, or semantic federation.Proposals SHALL NOT standardise any specific ontology, vocabulary, or domain taxonomy.Proposals SHALL NOT define operational doctrine, mission procedures, or domain policy rules.Proposals SHALL NOT prescribe specific implementation technologies, deployment topologies, or system architectures.Proposals SHALL NOT require the use of any specific modelling language, transport framework, or vendor tooling environment.</text:p>
      <text:p text:style-name="Horizontal_20_Line"/>
      <text:p text:style-name="Plugin_Wrap_Paragraph_Centered">© 2026 Dido Solutions, Inc. and Jackrabbit Consulting, Inc.</text:p>
      <text:p text:style-name="Text_20_body">Proposals SHALL NOT define transport protocols, message exchange frameworks, or runtime communication mechanisms.</text:p>
      <text:p text:style-name="Text_20_body">Proposals SHALL NOT replace, supersede, or modify existing OMG specifications addressing exchange, interoperability, or semantic federation.</text:p>
      <text:p text:style-name="Text_20_body">Proposals SHALL NOT standardise any specific ontology, vocabulary, or domain taxonomy.</text:p>
      <text:p text:style-name="Text_20_body">Proposals SHALL NOT define operational doctrine, mission procedures, or domain policy rules.</text:p>
      <text:p text:style-name="Text_20_body">Proposals SHALL NOT prescribe specific implementation technologies, deployment topologies, or system architectures.</text:p>
      <text:p text:style-name="Text_20_body">Proposals SHALL NOT require the use of any specific modelling language, transport framework, or vendor tooling environ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51:25</meta:creation-date>
    <dc:creator>Generated</dc:creator>
    <dc:date>2026-08-24T14::51:25</dc:date>
    <dc:language>en-US</dc:language>
    <meta:editing-cycles>1</meta:editing-cycles>
    <meta:editing-duration>PT0S</meta:editing-duration>
    <dc:title>dido:00-sip-ra:06-specific-requirements-on-proposals:06-2-scope-of-proposals-sought:06-2-2-out-of-scope:start</dc:title>
  </office:meta>
</office:document-meta>
</file>