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0-sip-ra:05-general-requirements-on-proposals:05-2-evaluation-criteria:05-2-5-standardized-metadata:start"/><text:bookmark-start text:name="__RefHeading___standardized_metadata_1"/><text:bookmark-start text:name="standardized_metadata"/>5.2.5 Standardized Metadata<text:bookmark-end text:name="__RefHeading___standardized_metadata_1"/><text:bookmark-end text:name="standardized_metadata"/></text:h>
      <text:p text:style-name="Text_20_body"><text:a xlink:type="simple" xlink:href="https://wiki.didosolutions.com/dido/00-sip-ra/05-general-requirements-on-proposals/05-2-evaluation-criteria/start" text:style-name="Internet_20_link" text:visited-style-name="Visited_20_Internet_20_Link">Return to Evaluation Criteria</text:a></text:p>
      <text:p text:style-name="Text_20_body">When proposals incorporate metadata specifications, submitters SHOULD provide OMG-standard XMI metadata representations [XMI]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2::11:44</meta:creation-date>
    <dc:creator>Generated</dc:creator>
    <dc:date>2026-08-23T22::11:44</dc:date>
    <dc:language>en-US</dc:language>
    <meta:editing-cycles>1</meta:editing-cycles>
    <meta:editing-duration>PT0S</meta:editing-duration>
    <dc:title>dido:00-sip-ra:05-general-requirements-on-proposals:05-2-evaluation-criteria:05-2-5-standardized-metadata:start</dc:title>
  </office:meta>
</office:document-meta>
</file>