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9-implementation-flexibility:start"/><text:bookmark-start text:name="__RefHeading___implementation_flexibility_1"/><text:bookmark-start text:name="implementation_flexibility"/>5.1.9 Implementation Flexibility<text:bookmark-end text:name="__RefHeading___implementation_flexibility_1"/><text:bookmark-end text:name="implementation_flexibility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preserve maximum implementation flexibility.Proposals SHOULD NOT include implementation descriptions.Proposals SHALL NOT constrain implementations beyond what is necessary to promote interoperabil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4:29</meta:creation-date>
    <dc:creator>Generated</dc:creator>
    <dc:date>2026-08-22T16::14:29</dc:date>
    <dc:language>en-US</dc:language>
    <meta:editing-cycles>1</meta:editing-cycles>
    <meta:editing-duration>PT0S</meta:editing-duration>
    <dc:title>dido:00-sip-ra:05-general-requirements-on-proposals:05-1-requirements:05-1-9-implementation-flexibility:start</dc:title>
  </office:meta>
</office:document-meta>
</file>