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8-compatibility:start"/><text:bookmark-start text:name="__RefHeading___compatibility_1"/><text:bookmark-start text:name="compatibility"/>5.1.8 Compatibility<text:bookmark-end text:name="__RefHeading___compatibility_1"/><text:bookmark-end text:name="compatibility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Proposals SHALL be compatible with and usable alongside existing OMG specifications and other standards-body specifications, as appropriate.</text:p>
      <text:p text:style-name="Text_20_body">Separate specifications offering distinct functionality SHOULD be usable together where such combined use makes sens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2:23</meta:creation-date>
    <dc:creator>Generated</dc:creator>
    <dc:date>2026-08-24T01::22:23</dc:date>
    <dc:language>en-US</dc:language>
    <meta:editing-cycles>1</meta:editing-cycles>
    <meta:editing-duration>PT0S</meta:editing-duration>
    <dc:title>dido:00-sip-ra:05-general-requirements-on-proposals:05-1-requirements:05-1-8-compatibility:start</dc:title>
  </office:meta>
</office:document-meta>
</file>