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1-requirements:05-1-7-independence:start"/><text:bookmark-start text:name="__RefHeading___independence_1"/><text:bookmark-start text:name="independence"/>5.1.7 Independence<text:bookmark-end text:name="__RefHeading___independence_1"/><text:bookmark-end text:name="independence"/></text:h>
      <text:p text:style-name="Text_20_body"><text:a xlink:type="simple" xlink:href="https://wiki.didosolutions.com/dido/00-sip-ra/05-general-requirements-on-proposals/05-1-requirements/start" text:style-name="Internet_20_link" text:visited-style-name="Visited_20_Internet_20_Link">Return to Requirements</text:a></text:p>
      <text:p text:style-name="Text_20_body">Proposals SHALL use or depend on other specifications only when necessary.Proposals SHOULD reuse existing specifications to avoid duplication.Proposals SHOULD avoid gratuitous reus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7:44</meta:creation-date>
    <dc:creator>Generated</dc:creator>
    <dc:date>2026-08-23T22::07:44</dc:date>
    <dc:language>en-US</dc:language>
    <meta:editing-cycles>1</meta:editing-cycles>
    <meta:editing-duration>PT0S</meta:editing-duration>
    <dc:title>dido:00-sip-ra:05-general-requirements-on-proposals:05-1-requirements:05-1-7-independence:start</dc:title>
  </office:meta>
</office:document-meta>
</file>