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4-reuse:start"/><text:bookmark-start text:name="__RefHeading___reuse_1"/><text:bookmark-start text:name="reuse"/>5.1.4 Reuse<text:bookmark-end text:name="__RefHeading___reuse_1"/><text:bookmark-end text:name="reuse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reuse existing OMG and other standard specifications rather than define new models that provide similar functional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7:28</meta:creation-date>
    <dc:creator>Generated</dc:creator>
    <dc:date>2026-08-23T22::07:28</dc:date>
    <dc:language>en-US</dc:language>
    <meta:editing-cycles>1</meta:editing-cycles>
    <meta:editing-duration>PT0S</meta:editing-duration>
    <dc:title>dido:00-sip-ra:05-general-requirements-on-proposals:05-1-requirements:05-1-4-reuse:start</dc:title>
  </office:meta>
</office:document-meta>
</file>