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3-complete-submissions:start"/><text:bookmark-start text:name="__RefHeading___complete_submissions_1"/><text:bookmark-start text:name="complete_submissions"/>5.1.3 Complete Submissions<text:bookmark-end text:name="__RefHeading___complete_submissions_1"/><text:bookmark-end text:name="complete_submissions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Proposals SHALL be precise and functionally complete.</text:p>
      <text:p text:style-name="Text_20_body">Proposals SHALL provide any relevant assumptions and context necessary to implement the specific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6:53</meta:creation-date>
    <dc:creator>Generated</dc:creator>
    <dc:date>2026-08-22T17::26:53</dc:date>
    <dc:language>en-US</dc:language>
    <meta:editing-cycles>1</meta:editing-cycles>
    <meta:editing-duration>PT0S</meta:editing-duration>
    <dc:title>dido:00-sip-ra:05-general-requirements-on-proposals:05-1-requirements:05-1-3-complete-submissions:start</dc:title>
  </office:meta>
</office:document-meta>
</file>