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2-pims-and-psms:start"/><text:bookmark-start text:name="__RefHeading___pims_and_psms_1"/><text:bookmark-start text:name="pims_and_psms"/>5.1.2 PIMs and PSMs<text:bookmark-end text:name="__RefHeading___pims_and_psms_1"/><text:bookmark-end text:name="pims_and_psms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<text:a xlink:type="simple" xlink:href="https://wiki.didosolutions.com/dido/00-sip-ra/06-specific-requirements-on-proposals/start" text:style-name="Internet_20_link" text:visited-style-name="Visited_20_Internet_20_Link">Section 6 Specific Requirements on Proposals</text:a> specifies whether <text:a xlink:type="simple" xlink:href="https://wiki.didosolutions.com/dido/99_annexes/99_annexes/annex-b-terms-and-definitions/p/platform_independent_model" text:style-name="Internet_20_link" text:visited-style-name="Visited_20_Internet_20_Link">Platform Independent Models (PIMs)</text:a>, <text:a xlink:type="simple" xlink:href="https://wiki.didosolutions.com/dido/99_annexes/99_annexes/annex-b-terms-and-definitions/p/platform_specific_model" text:style-name="Internet_20_link" text:visited-style-name="Visited_20_Internet_20_Link">Platform Specific Models (PSMs)</text:a>, or both are solicited.</text:p>
      <text:p text:style-name="Text_20_body">If proposals specify a PIM and corresponding PSMs, then the rules defining the mappings between the PIM and PSMs SHALL either be referenced in a standard mapping or specified in the proposal.</text:p>
      <text:p text:style-name="Text_20_body">To allow possible inconsistencies in a proposal to be resolved later, proposals SHALL identify whether the mapping technique or the resulting PSMs are normativ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26:42</meta:creation-date>
    <dc:creator>Generated</dc:creator>
    <dc:date>2026-08-24T20::26:42</dc:date>
    <dc:language>en-US</dc:language>
    <meta:editing-cycles>1</meta:editing-cycles>
    <meta:editing-duration>PT0S</meta:editing-duration>
    <dc:title>dido:00-sip-ra:05-general-requirements-on-proposals:05-1-requirements:05-1-2-pims-and-psms:start</dc:title>
  </office:meta>
</office:document-meta>
</file>