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0-sip-ra:05-general-requirements-on-proposals:05-1-requirements:05-1-12-internationalization:start"/><text:bookmark-start text:name="__RefHeading___internationalization_1"/><text:bookmark-start text:name="internationalization"/>5.1.12 Internationalization<text:bookmark-end text:name="__RefHeading___internationalization_1"/><text:bookmark-end text:name="internationalization"/></text:h>
      <text:p text:style-name="Text_20_body"><text:a xlink:type="simple" xlink:href="https://wiki.didosolutions.com/dido/00-sip-ra/05-general-requirements-on-proposals/05-1-requirements/start" text:style-name="Internet_20_link" text:visited-style-name="Visited_20_Internet_20_Link">Return to Requirements</text:a></text:p>
      <text:p text:style-name="Text_20_body">Proposals SHALL specify the degree of internationalisation support that they provide.</text:p>
      <text:p text:style-name="Text_20_body">The degrees of internationalisation support are as follows:</text:p>
      <text:p text:style-name="Text_20_body"><text:span text:style-name="Strong_20_Emphasis">a) Uncategorized:</text:span> Internationalization has not been considered<text:span text:style-name="Strong_20_Emphasis">b) Specific to &lt;region name&gt;:</text:span> The proposal supports the customs of the specified region only and does not guarantee support for the customs of any other region. Any fault or error arising from requesting services outside a context in which the customs of the specified region are consistently followed is the responsibility of the requester<text:span text:style-name="Strong_20_Emphasis">c) Specific to &lt;multiple region names&gt;:</text:span> The proposal supports the customs of the specified regions only and does not guarantee support for the customs of any other regions. Any fault or error arising from requesting services outside a context in which the customs of at least one of the specified regions are consistently followed is the responsibility of the requester<text:span text:style-name="Strong_20_Emphasis">d) Explicitly not specific to &lt;region name&gt; or &lt;region names&gt;:</text:span> The proposal does not support the customs of the specified region or regions. Any fault or error arising from requesting services in a context where the customs of the specified region or regions are observed is the responsibility of the requester—</text:p>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9::43:31</meta:creation-date>
    <dc:creator>Generated</dc:creator>
    <dc:date>2026-08-24T09::43:31</dc:date>
    <dc:language>en-US</dc:language>
    <meta:editing-cycles>1</meta:editing-cycles>
    <meta:editing-duration>PT0S</meta:editing-duration>
    <dc:title>dido:00-sip-ra:05-general-requirements-on-proposals:05-1-requirements:05-1-12-internationalization:start</dc:title>
  </office:meta>
</office:document-meta>
</file>