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1-requirements:05-1-11-security:start"/><text:bookmark-start text:name="__RefHeading___security_1"/><text:bookmark-start text:name="security"/>5.1.11 Security<text:bookmark-end text:name="__RefHeading___security_1"/><text:bookmark-end text:name="security"/></text:h>
      <text:p text:style-name="Text_20_body"><text:a xlink:type="simple" xlink:href="https://wiki.didosolutions.com/dido/00-sip-ra/05-general-requirements-on-proposals/05-1-requirements/start" text:style-name="Internet_20_link" text:visited-style-name="Visited_20_Internet_20_Link">Return to Requirements</text:a></text:p>
      <text:p text:style-name="Text_20_body">Proposals SHALL demonstrate that the specification proposed in response to this RFP can be made secure in environments that require security.</text:p>
      <text:p text:style-name="Text_20_body">Submissions SHALL provide answers to the following questions:</text:p>
      <text:p text:style-name="Text_20_body">What security-sensitive elements, if any, does the proposal introduceWhich accesses to security-sensitive elements should be subject to security policy controlDoes the proposed service or facility need to be security-awareWhat default policies, such as authentication, audit, authorisation, and message protection, should be applied to the security-sensitive elements introduced by the proposalWhat security considerations should implementers of the proposal understandOMG has adopted several specifications that address various security aspects and provide useful resources for formulating responses [SEC] [RAD]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12:36</meta:creation-date>
    <dc:creator>Generated</dc:creator>
    <dc:date>2026-08-24T06::12:36</dc:date>
    <dc:language>en-US</dc:language>
    <meta:editing-cycles>1</meta:editing-cycles>
    <meta:editing-duration>PT0S</meta:editing-duration>
    <dc:title>dido:00-sip-ra:05-general-requirements-on-proposals:05-1-requirements:05-1-11-security:start</dc:title>
  </office:meta>
</office:document-meta>
</file>