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4-instructions-for-submitters:04-9-submission-format:04-9-2-mandatory-outline:start"/><text:bookmark-start text:name="__RefHeading___mandatory_outline_1"/><text:bookmark-start text:name="mandatory_outline"/>4.9.2 Mandatory Outline<text:bookmark-end text:name="__RefHeading___mandatory_outline_1"/><text:bookmark-end text:name="mandatory_outline"/></text:h>
      <text:p text:style-name="Text_20_body"><text:a xlink:type="simple" xlink:href="https://wiki.didosolutions.com/dido/00-sip-ra/04-instructions-for-submitters/04-9-submission-format/start" text:style-name="Internet_20_link" text:visited-style-name="Visited_20_Internet_20_Link">Return to Submission Format</text:a></text:p>
      <text:p text:style-name="Text_20_body">All submissions SHALL use the following structure, based on the OMG specification template [TEMPL].</text:p>
      <text:h text:style-name="Heading_20_2" text:outline-level="2"><text:bookmark-start text:name="__RefHeading___section_0_supporting_material_2"/><text:bookmark-start text:name="section_0_supporting_material"/>Section 0 Supporting Material<text:bookmark-end text:name="__RefHeading___section_0_supporting_material_2"/><text:bookmark-end text:name="section_0_supporting_material"/></text:h>
      <text:p text:style-name="Text_20_body">Section 0 of the Submission SHALL provide all non-normative supporting material relevant to the evaluation of the proposed specification, including:</text:p>
      <text:p text:style-name="Text_20_body">The full name of the SubmissionA complete list of all OMG Members making the Submission, with a named contact individual for each OMG MemberThe acronym proposed for the specification, such as UML or CORBAThe name and OMG document number of the RFP to which the Submission respondsThe OMG document number of the main Submission documentAn overview or guide to the material in the SubmissionA statement of proof of concept, as described in <text:a xlink:type="simple" xlink:href="https://wiki.didosolutions.com/dido/00-sip-ra/04-instructions-for-submitters/04-8-proof-of-concept/start" text:style-name="Internet_20_link" text:visited-style-name="Visited_20_Internet_20_Link">Section 4.8 Proof of Concept</text:a>A detailed rationale explaining why the proposal does not satisfy any general requirement stated in <text:a xlink:type="simple" xlink:href="https://wiki.didosolutions.com/dido/00-sip-ra/05-general-requirements-on-proposals/start" text:style-name="Internet_20_link" text:visited-style-name="Visited_20_Internet_20_Link">Section 5 General Requirements on Proposals</text:a>A discussion of each Issue to Be Discussed identified in <text:a xlink:type="simple" xlink:href="https://wiki.didosolutions.com/dido/00-sip-ra/06-specific-requirements-on-proposals/start" text:style-name="Internet_20_link" text:visited-style-name="Visited_20_Internet_20_Link">Section 6 Specific Requirements on Proposals</text:a>An explanation of how the proposal satisfies the specific requirements and, where applicable, requests stated in <text:a xlink:type="simple" xlink:href="https://wiki.didosolutions.com/dido/00-sip-ra/06-specific-requirements-on-proposals/start" text:style-name="Internet_20_link" text:visited-style-name="Visited_20_Internet_20_Link">Section 6 Specific Requirements on Proposals</text:a>If adopting the Submission requires changes to already-adopted OMG specifications, Section 0 SHALL include a list of those changes in a clearly labeled subsection. The list SHALL identify exactly which versions of which OMG specifications SHALL be amended. The list SHALL include the precise wording changes that SHALL be made to each affected specification.</text:p>
      <text:h text:style-name="Heading_20_2" text:outline-level="2"><text:bookmark-start text:name="__RefHeading___section_1_and_subsequent_sections_3"/><text:bookmark-start text:name="section_1_and_subsequent_sections"/>Section 1 and Subsequent Sections<text:bookmark-end text:name="__RefHeading___section_1_and_subsequent_sections_3"/><text:bookmark-end text:name="section_1_and_subsequent_sections"/></text:h>
      <text:p text:style-name="Text_20_body">Section 1 and subsequent sections of the Submission SHALL contain the normative specification that the Submitters propose for adoption by OMG, including:</text:p>
      <text:p text:style-name="Text_20_body">The scope of the proposed specificationThe overall design rationaleConformance criteria for implementations of the proposed specification, clearly stating the features that all conformant implementations SHALL support and any features that implementations MAY support but are not mandatoryA list of the normative references used by the proposed specificationA list of terms used in the proposed specification, with their definitionsA list of any special symbols used in the proposed specification, together with their significanceThe proposed specification itself</text:p>
      <text:h text:style-name="Heading_20_2" text:outline-level="2"><text:bookmark-start text:name="__RefHeading___normative_and_non-normative_material_4"/><text:bookmark-start text:name="normative_and_non-normative_material"/>Normative and Non-normative Material<text:bookmark-end text:name="__RefHeading___normative_and_non-normative_material_4"/><text:bookmark-end text:name="normative_and_non-normative_material"/></text:h>
      <text:p text:style-name="Text_20_body">OMG deletes Section 0 from any specification that OMG adopts and publishes. Therefore, Section 0 of the Submission SHALL contain no normative material other than instructions to change existing specifications. The Finalisation Task Force, responsible for finalising the specification, must ensure that those instructions are implemented before deleting Section 0.</text:p>
      <text:p text:style-name="Text_20_body">Any non-normative material outside Section 0 SHALL be explicitly identified.</text:p>
      <text:h text:style-name="Heading_20_2" text:outline-level="2"><text:bookmark-start text:name="__RefHeading___inventory_file_5"/><text:bookmark-start text:name="inventory_file"/>Inventory File<text:bookmark-end text:name="__RefHeading___inventory_file_5"/><text:bookmark-end text:name="inventory_file"/></text:h>
      <text:p text:style-name="Text_20_body">The main Submission document and any models or other machine-interpretable files accompanying the Submission SHALL be listed in an inventory file conforming to the inventory template [INVENT].</text:p>
      <text:h text:style-name="Heading_20_2" text:outline-level="2"><text:bookmark-start text:name="__RefHeading___copyright_waiver_6"/><text:bookmark-start text:name="copyright_waiver"/>Copyright Waiver<text:bookmark-end text:name="__RefHeading___copyright_waiver_6"/><text:bookmark-end text:name="copyright_waiver"/></text:h>
      <text:p text:style-name="Text_20_body">The Submission SHALL include a copyright waiver in a form acceptable to OMG. One acceptable form is:</text:p>
      <table:table table:style-name="Table_Quotation1">
        <table:table-column/>
        <table:table-row>
          <table:table-cell office:value-type="string" table:style-name="Cell_Quotation1">
            <text:p text:style-name="tablealignleft"> Each of the entities listed above: (i) grants to the Object Management Group, Inc. (OMG) a nonexclusive, royalty-free, paid up, worldwide license to copy and distribute this document and to modify this document and distribute copies of the modified version, and (ii) grants to each member of the OMG a nonexclusive, royalty-free, paid up, worldwide license to make up to fifty (50) copies of this document for internal review purposes only and not for distribution, and (iii) has agreed that no person shall be deemed to have infringed the copyright in the included material of any such copyright holder by reason of having used any OMG specification that may be based hereon or having conformed any computer software to such specification.</text:p>
          </table:table-cell>
        </table:table-row>
      </table:table>
      <text:p text:style-name="Text_20_body">Other forms of copyright waiver MAY be used only if approved in advance by OMG legal counsel.</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33:56</meta:creation-date>
    <dc:creator>Generated</dc:creator>
    <dc:date>2026-08-23T22::33:56</dc:date>
    <dc:language>en-US</dc:language>
    <meta:editing-cycles>1</meta:editing-cycles>
    <meta:editing-duration>PT0S</meta:editing-duration>
    <dc:title>dido:00-sip-ra:04-instructions-for-submitters:04-9-submission-format:04-9-2-mandatory-outline:start</dc:title>
  </office:meta>
</office:document-meta>
</file>