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0-sip-ra:04-instructions-for-submitters:04-9-submission-format:04-9-1-general:start"/><text:bookmark-start text:name="__RefHeading___general_1"/><text:bookmark-start text:name="general"/>4.9.1 General<text:bookmark-end text:name="__RefHeading___general_1"/><text:bookmark-end text:name="general"/></text:h>
      <text:p text:style-name="Text_20_body"><text:a xlink:type="simple" xlink:href="https://wiki.didosolutions.com/dido/00-sip-ra/04-instructions-for-submitters/04-9-submission-format/start" text:style-name="Internet_20_link" text:visited-style-name="Visited_20_Internet_20_Link">Return to Submission Format</text:a></text:p>
      <text:p text:style-name="Text_20_body">Submissions that are concise and easy to read receive more consideration.</text:p>
      <text:p text:style-name="Text_20_body">Submitted documentation SHOULD be confined to material directly relevant to the items requested in the RFP.</text:p>
      <text:p text:style-name="Text_20_body">To the greatest extent possible, the Submission SHOULD follow the document structure set out in <text:a xlink:type="simple" xlink:href="https://www.iso.org/directives-and-policies.html" text:style-name="Internet_20_link" text:visited-style-name="Visited_20_Internet_20_Link">ISO/IEC Directives, Part 2</text:a>: Rules for the Structure and Drafting of International Standards [ISO2]. An OMG specification template is available to help follow these guidelines.</text:p>
      <text:p text:style-name="Text_20_body">The keywords “SHALL”, “SHALL NOT”, “SHOULD”, “SHOULD NOT”, “MAY”, and “NEED NOT” SHALL be used as described in Part 2 of the ISO/IEC Directives [ISO2]. These <text:a xlink:type="simple" xlink:href="https://wiki.didosolutions.com/fxdemo/dido_99_annexes/annex-b-terms-and-definitions/i/iso" text:style-name="Internet_20_link" text:visited-style-name="Visited_20_Internet_20_Link">ISO</text:a> terms are compatible with the same terms in <text:a xlink:type="simple" xlink:href="https://www.rfc-editor.org/rfc/rfc2119" text:style-name="Internet_20_link" text:visited-style-name="Visited_20_Internet_20_Link">IETF RFC 2119</text:a> [RFC2119].</text:p>
      <text:p text:style-name="Text_20_body">The RFC 2119 terms “MUST”, “MUST NOT”, “OPTIONAL”, “REQUIRED”, “RECOMMENDED”, and “NOT RECOMMENDED” SHALL NOT be used, even though RFC 2119 permits those term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8::20:50</meta:creation-date>
    <dc:creator>Generated</dc:creator>
    <dc:date>2026-08-24T08::20:50</dc:date>
    <dc:language>en-US</dc:language>
    <meta:editing-cycles>1</meta:editing-cycles>
    <meta:editing-duration>PT0S</meta:editing-duration>
    <dc:title>dido:00-sip-ra:04-instructions-for-submitters:04-9-submission-format:04-9-1-general:start</dc:title>
  </office:meta>
</office:document-meta>
</file>