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8-proof-of-concept:start"/><text:bookmark-start text:name="__RefHeading___proof_of_concept_1"/><text:bookmark-start text:name="proof_of_concept"/>4.8 Proof of Concept<text:bookmark-end text:name="__RefHeading___proof_of_concept_1"/><text:bookmark-end text:name="proof_of_concept"/></text:h>
      <text:p text:style-name="Text_20_body"><text:a xlink:type="simple" xlink:href="https://wiki.didosolutions.com/dido/00-sip-ra/04-instructions-for-submitters/start" text:style-name="Internet_20_link" text:visited-style-name="Visited_20_Internet_20_Link">Return to Instructions for Submitters</text:a></text:p>
      <text:p text:style-name="Text_20_body">Submissions SHALL include a proof of concept statement explaining how the submitted specifications have been demonstrated to be technically viable.</text:p>
      <text:p text:style-name="Text_20_body">Technical viability concerns the state of development and maturity of the technology on which a Submission is based. Technical viability differs from commercial availability.</text:p>
      <text:p text:style-name="Text_20_body">Proof-of-concept statements can contain any information the submitter deems relevant. Examples include:</text:p>
      <text:p text:style-name="Text_20_body">This specification has completed the design phase and is in the process of being prototypedAn implementation of this specification has been in beta test for four monthsA named product with a specified customer base realises this specificationSubmitters SHALL demonstrate the technical viability of their proposal to the satisfaction of the Task Force managing the evaluation process.</text:p>
      <text:p text:style-name="Text_20_body">OMG favours proposals based on technology for which sufficient relevant experience has been gained.</text:p>
      <text:p text:style-name="Text_20_body">—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6:16</meta:creation-date>
    <dc:creator>Generated</dc:creator>
    <dc:date>2026-08-24T00::46:16</dc:date>
    <dc:language>en-US</dc:language>
    <meta:editing-cycles>1</meta:editing-cycles>
    <meta:editing-duration>PT0S</meta:editing-duration>
    <dc:title>dido:00-sip-ra:04-instructions-for-submitters:04-8-proof-of-concept:start</dc:title>
  </office:meta>
</office:document-meta>
</file>